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mbouwen van een winkel met bovenwoning in 4 appartementen en 2 studio's, Havenstraat 11 t/m 21(oneven) te Naaldwijk (aangevraagd als Havenstraat 17, 19 en 21 (perceel NWK01 D 8169)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9 augustus 2026.</text:p>
            <text:p text:style-name="common-al">
            <text:span text:style-name="nadrukvet">Dossiernummer: </text:span>Z2026-00002450</text:p>
            <text:p text:style-name="common-al">
            <text:span text:style-name="nadrukvet">Omschrijving: </text:span>het ombouwen van een winkel met bovenwoning in 4 appartementen en 2 studio's</text:p>
            <text:p text:style-name="common-al">
            <text:span text:style-name="nadrukvet">Locatie: </text:span>Havenstraat 11 t/m 21(oneven) te Naaldwijk (aangevraagd als Havenstraat 17, 19 en 21 (perceel NWK01 D 8169) te Naaldwijk)</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 BOPA</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30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652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2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2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450</meta:user-defined>
    <meta:user-defined meta:name="DCTERMS.abstract">Havenstraat 11 t/m 21(oneven) te Naaldwijk (aangevraagd als Havenstraat 17, 19 en 21 (perceel NWK01 D 8169) te Naaldwijk)</meta:user-defined>
    <dc:language>nl</dc:language>
    <meta:user-defined meta:name="DC.title">Beschikking op aanvraag voor het ombouwen van een winkel met bovenwoning in 4 appartementen en 2 studio's, Havenstraat 11 t/m 21(oneven) te Naaldwijk (aangevraagd als Havenstraat 17, 19 en 21 (perceel NWK01 D 8169) te Naaldwijk)</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606</meta:user-defined>
    <meta:user-defined meta:name="OVERHEIDop.publicationIssue">396529</meta:user-defined>
    <meta:user-defined meta:name="OVERHEIDop.GmbID/DC.identifier">gmb-2026-396529</meta:user-defined>
    <meta:user-defined meta:name="OVERHEIDop.versieInformatie"/>
  </office:meta>
</office:document-meta>
</file>