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het realiseren van een voetgangersbrug over een A-watergang, Domakkerstraat  Kad. Sect. G. nr. 1554 te Haal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37</text:p>
            <text:p text:style-name="common-al">Omschrijving: het realiseren van een voetgangersbrug over een A-watergang</text:p>
            <text:p text:style-name="common-al">Adres: Domakkerstraat  Kad. Sect. G. nr. 1554 te Haalderen</text:p>
            <text:p text:style-name="common-al">Activiteit: Bouwactiviteit (omgevingsplan)</text:p>
            <text:p text:style-name="common-al">Besluit: Verlenging beslistermijn</text:p>
            <text:p text:style-name="common-al">Datum ondertekening: 05-08-2026</text:p>
            <text:p text:style-name="common-al">Datum verzending: 05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9652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Lingewaard- Verlenging beslistermijn Omgevingsvergunning, het realiseren van een voetgangersbrug over een A-watergang, Domakkerstraat  Kad. Sect. G. nr. 1554 te Haalder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20</meta:user-defined>
    <meta:user-defined meta:name="OVERHEIDop.GmbID/DC.identifier">gmb-2026-396520</meta:user-defined>
    <meta:user-defined meta:name="OVERHEIDop.versieInformatie"/>
  </office:meta>
</office:document-meta>
</file>