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diende aanvraag omgevingsvergunning: plaatsen van een overdekte winkelwagenstalling en verplaatsen/aanpassen reclame-uitingen, Ardèchelaan 5 5627EM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nderstaande aanvraag omgevingsvergunning is ingediend. </text:p>
            <text:p text:style-name="common-al"> Zaaknummer: EHV-ZP2026-007990 </text:p>
            <text:p text:style-name="common-al"> Omschrijving: plaatsen van een overdekte winkelwagenstalling en verplaatsen/aanpassen reclame-uitingen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Ardèchelaan 5 5627EM Eindhoven</text:p>
              </text:list-item>
            </text:list>
            <text:p text:style-name="common-al"> Datum ontvangst: 19-08-2026 </text:p>
            <text:p text:style-name="last-al">De ingekomen omgevingsvergunn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96519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51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51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6-007990</meta:user-defined>
    <meta:user-defined meta:name="DCTERMS.abstract">plaatsen van een overdekte winkelwagenstalling en verplaatsen/aanpassen reclame-uitingen</meta:user-defined>
    <dc:language>nl</dc:language>
    <meta:user-defined meta:name="OVERHEIDop.locatietype/OVERHEIDop.gebiedsmarkering">Punt</meta:user-defined>
    <meta:user-defined meta:name="DC.title">Ingediende aanvraag omgevingsvergunning: plaatsen van een overdekte winkelwagenstalling en verplaatsen/aanpassen reclame-uitingen, Ardèchelaan 5 5627EM Eindhoven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519</meta:user-defined>
    <meta:user-defined meta:name="OVERHEIDop.GmbID/DC.identifier">gmb-2026-396519</meta:user-defined>
    <meta:user-defined meta:name="OVERHEIDop.versieInformatie"/>
  </office:meta>
</office:document-meta>
</file>