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rganisatiebesluit Hollands Kroon 2026</text:p>
      <text:section text:name="regeling_id1-3-2" text:style-name="regeling">
        <text:section text:name="aanhef_id1-3-2-1" text:style-name="aanhef">
          <text:section text:name="preambule_id1-3-2-1-1" text:style-name="preambule">
            <text:p text:style-name="al">Het college van burgemeester en wethouders van Hollands Kroon;</text:p>
            <text:p text:style-name="al"/>
            <text:p text:style-name="al">Besluit:</text:p>
            <text:p text:style-name="al"/>
            <text:p text:style-name="al">Het organisatiebesluit Hollands Kroon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 organisatie</text:p>
            <text:list text:style-name="id1-3-2-2-1-2">
              <text:list-item text:style-override="id1-3-2-2-1-2">
                <text:number>1.</text:number>
                <text:p text:style-name="al">De ambtelijke organisatie van de gemeente Hollands Kroon sluit in de hoofdstructuur zoveel mogelijk aan bij indeling in de begroting.</text:p>
              </text:list-item>
              <text:list-item text:style-override="id1-3-2-2-1-3">
                <text:number>2.</text:number>
                <text:p text:style-name="al">De ambtelijke organisatie hanteert lijnmanagement met integrale verantwoordelijkheid. De vakinhoudelijke teams worden ondersteund door teams bij Bedrijfsvoering en Dienstverlening.</text:p>
              </text:list-item>
              <text:list-item text:style-override="id1-3-2-2-1-4">
                <text:number>3.</text:number>
                <text:p text:style-name="al">De organisatie bestaat uit een directie, programma’s en teams.</text:p>
              </text:list-item>
              <text:list-item text:style-override="id1-3-2-2-1-5">
                <text:number>4.</text:number>
                <text:p text:style-name="al">Het college stelt de hoofdstructuur vast, tot en met het niveau van de programma’s. De directie is bevoegd om teams op te richten, te wijzigen en te laten vervallen. </text:p>
              </text:list-item>
            </text:list>
          </text:section>
          <text:section text:name="artikel_id1-3-2-2-2" text:style-name="artikel">
            <text:p text:style-name="artikel_kop_titel"><text:span text:style-name="artikel_kop_label">Artikel</text:span> <text:span text:style-name="artikel_kop_nr">2</text:span> Directie</text:p>
            <text:list text:style-name="id1-3-2-2-2-2">
              <text:list-item text:style-override="id1-3-2-2-2-2">
                <text:number>1.</text:number>
                <text:p text:style-name="al">De gemeentesecretaris staat als algemeen directeur aan het hoofd van de ambtelijke organisatie. De gemeentesecretaris wordt benoemd en ontslagen door het college.</text:p>
              </text:list-item>
              <text:list-item text:style-override="id1-3-2-2-2-3">
                <text:number>2.</text:number>
                <text:p text:style-name="al">De gemeentesecretaris is voorzitter van de directie die verder bestaat uit concerndirecteuren. De concerndirecteuren worden benoemd en ontslagen door de gemeentesecretaris, waarbij minimaal één collegelid deelneemt aan het selectieproces. Programmaregisseurs worden aangesteld en ontslagen door de directie. </text:p>
              </text:list-item>
              <text:list-item text:style-override="id1-3-2-2-2-4">
                <text:number>3.</text:number>
                <text:p text:style-name="al">De concerndirecteuren zorgen samen met de secretaris voor integrale sturing van de organisatie, vanuit het samenspel tussen de bestuurlijke ambities uit het dan geldende coalitieprogramma en de ambtelijke vertaling daarvan naar beleid, uitvoering en dienstverlening. De concerndirecteuren geven daarnaast op basis van een door de gemeentesecretaris bepaalde portefeuilleverdeling ieder leiding aan een deel van de ambtelijke organisatie. </text:p>
              </text:list-item>
            </text:list>
          </text:section>
          <text:section text:name="artikel_id1-3-2-2-3" text:style-name="artikel">
            <text:p text:style-name="artikel_kop_titel"><text:span text:style-name="artikel_kop_label">Artikel</text:span> <text:span text:style-name="artikel_kop_nr">3</text:span> Werkwijzen</text:p>
            <text:list text:style-name="id1-3-2-2-3-2">
              <text:list-item text:style-override="id1-3-2-2-3-2">
                <text:number>1.</text:number>
                <text:p text:style-name="al">De ambtelijke organisatie is opgebouwd uit een lijnorganisatie met meerdere programma’s en teams.</text:p>
              </text:list-item>
              <text:list-item text:style-override="id1-3-2-2-3-3">
                <text:number>2.</text:number>
                <text:p text:style-name="al">Vanuit alle programma’s en teams wordt integraal gewerkt aan de opgaven van Hollands Kroon, waar gewenst in team- en programmaoverstijgende inhoudelijke projecten en programma’s.</text:p>
              </text:list-item>
              <text:list-item text:style-override="id1-3-2-2-3-4">
                <text:number>3.</text:number>
                <text:p text:style-name="al">Door middel van gebiedsgericht werken zorgt de organisatie dat het perspectief van de leefwereld van de inwoners en ondernemers een belangrijk aspect vormt bij beleidsontwikkeling en uitvoering. Participatie speelt hierbij een centrale rol. Inwoners, ondernemers en maatschappelijke partners worden actief betrokken bij vraagstukken die hun leefomgeving raken. Door meerdere gebiedsgerichte functies is de organisatie zichtbaar, benaderbaar en aanwezig voor de gemeenschap in onze kernen. </text:p>
              </text:list-item>
              <text:list-item text:style-override="id1-3-2-2-3-5">
                <text:number>4.</text:number>
                <text:p text:style-name="al">Conform de visie op dienstverlening wordt gezorgd dat de benadering van inwoners, bedrijven en organisatie op dezelfde manier en op het juiste kwaliteitsniveau plaatsvindt.</text:p>
              </text:list-item>
            </text:list>
          </text:section>
          <text:section text:name="artikel_id1-3-2-2-4" text:style-name="artikel">
            <text:p text:style-name="artikel_kop_titel"><text:span text:style-name="artikel_kop_label">Artikel</text:span> <text:span text:style-name="artikel_kop_nr">4</text:span> Control(ler)</text:p>
            <text:list text:style-name="id1-3-2-2-4-2">
              <text:list-item text:style-override="id1-3-2-2-4-2">
                <text:number>1.</text:number>
                <text:p text:style-name="al">Er is een concerncontroller. De concerncontroller wordt, in afstemming met het college, benoemd en ontslagen door de gemeentesecretaris. Minimaal één lid van het college maakt onderdeel van het selectieproces. Hij is belast met de gemeentebrede control van de processen binnen de gemeente op bedrijfsvoeringsaspecten en beoordeelt of de daarbij geldende externe- en interne kaders worden nageleefd. De concerncontroller kan gevraagd en ongevraagd deelnemen aan de vergaderingen van de directie. </text:p>
              </text:list-item>
              <text:list-item text:style-override="id1-3-2-2-4-3">
                <text:number>2.</text:number>
                <text:p text:style-name="al">Een collegevoorstel wordt niet aan het college voorgelegd, dan nadat deze op de in het eerste lid genoemde bedrijfsvoeringsaspecten is getoetst door de concerncontroller. De concerncontroller zorgt ervoor dat de organisatie deze toetsing heeft gewaarborgd binnen het bestuurlijke besluitvormingsproces. </text:p>
              </text:list-item>
              <text:list-item text:style-override="id1-3-2-2-4-4">
                <text:number>3.</text:number>
                <text:p text:style-name="al">De concerncontroller informeert zelfstandig en rechtstreeks de portefeuillehouder financiën, en in voorkomende gevallen een ander collegelid of het voltallige college, indien dat naar zijn oordeel noodzakelijk is.</text:p>
              </text:list-item>
              <text:list-item text:style-override="id1-3-2-2-4-5">
                <text:number>4.</text:number>
                <text:p text:style-name="al">De concerncontroller is aanwezig bij de auditcommissie van de gemeenteraad.</text:p>
              </text:list-item>
              <text:list-item text:style-override="id1-3-2-2-4-6">
                <text:number>5.</text:number>
                <text:p text:style-name="al">De concerncontroller kan, in afstemming met het college, een ambtenaar aanwijzen om zijn taken uit dit artikel waar te nemen.</text:p>
              </text:list-item>
            </text:list>
          </text:section>
          <text:section text:name="artikel_id1-3-2-2-5" text:style-name="artikel">
            <text:p text:style-name="artikel_kop_titel"><text:span text:style-name="artikel_kop_label">Artikel</text:span> <text:span text:style-name="artikel_kop_nr">5</text:span> Mandaat gemeentesecretaris</text:p>
            <text:list text:style-name="id1-3-2-2-5-2">
              <text:list-item text:style-override="id1-3-2-2-5-2">
                <text:number>1.</text:number>
                <text:p text:style-name="al">Het college kan mandaat verlenen aan de gemeentesecretaris om namens het college besluiten te nemen. De gemeentesecretaris kan vervolgens ondermandaat verlenen aan functionarissen binnen de ambtelijke organisatie, op een wijze die hij als passend beoordeelt. Deze mandaten worden vastgelegd en gepubliceerd.</text:p>
              </text:list-item>
              <text:list-item text:style-override="id1-3-2-2-5-3">
                <text:number>2.</text:number>
                <text:p text:style-name="al">De secretaris is bevoegd om, in aanvulling op dit Organisatiebesluit, namens het college nadere regels te stellen over de organisatie en werkwijzen van het ambtelijk apparaat (artikel 160, eerste lid, aanhef en onder c, van de Gemeentewet).</text:p>
              </text:list-item>
            </text:list>
          </text:section>
          <text:section text:name="artikel_id1-3-2-2-6" text:style-name="artikel">
            <text:p text:style-name="artikel_kop_titel"><text:span text:style-name="artikel_kop_label">Artikel</text:span> <text:span text:style-name="artikel_kop_nr">6</text:span> Citeertitel</text:p>
            <text:p text:style-name="al">Dit besluit kan worden aangehaald als ‘Organisatiebesluit Hollands Kroon 2026’, en treedt in werking op de dag na die van bekendmaking.</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H. van der Woude</text:span></text:p>
            <text:p><text:span text:style-name="functie">secretaris</text:span></text:p>
          </text:section>
          <text:section text:name="ondertekening_id1-3-2-3-4">
            <text:p><text:span text:style-name="functie"/></text:p>
            <text:p><text:span text:style-name="functie">A. van Dam</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65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ollands Kroon</meta:user-defined>
    <meta:user-defined meta:name="OVERHEID.Informatietype/DC.type">officiële publicatie</meta:user-defined>
    <meta:user-defined meta:name="OVERHEIDop.Rubriek/DC.type">ander besluit van algemene strekking</meta:user-defined>
    <meta:user-defined meta:name="OVERHEID.Gemeente/DCTERMS.publisher">Hollands Kroon</meta:user-defined>
    <meta:user-defined meta:name="OVERHEID.Gemeente/OVERHEID.authority">Hollands Kroon</meta:user-defined>
    <meta:user-defined meta:name="OVERHEID.TaxonomieBeleidsagendaDecentraal/OVERHEID.category">Bestuur | Organisatie en beleid</meta:user-defined>
    <meta:user-defined meta:name="DC.source">Onbekend</meta:user-defined>
    <meta:user-defined meta:name="DCTERMS.alternative">Organisatiebesluit Hollands Kroon 2026</meta:user-defined>
    <dc:language>nl</dc:language>
    <meta:user-defined meta:name="OVERHEIDop.locatietype/OVERHEIDop.gebiedsmarkering">Gemeente</meta:user-defined>
    <meta:user-defined meta:name="DC.title">Organisatiebesluit Hollands Kroon 2026</meta:user-defined>
    <meta:user-defined meta:name="DCTERMS.W3CDTF/DCTERMS.available">2026-08-25</meta:user-defined>
    <meta:user-defined meta:name="DCTERMS.W3CDTF/OVERHEIDop.jaargang">2026</meta:user-defined>
    <meta:user-defined meta:name="OVERHEIDop.publicationIssue">396514</meta:user-defined>
    <meta:user-defined meta:name="OVERHEIDop.betreftRegeling">CVDR765708_1</meta:user-defined>
    <meta:user-defined meta:name="OVERHEIDop.GmbID/DC.identifier">gmb-2026-396514</meta:user-defined>
    <meta:user-defined meta:name="xs:date/OVERHEIDop.startdatum">2026-08-26</meta:user-defined>
    <meta:user-defined meta:name="OVERHEIDop.versieInformatie"/>
  </office:meta>
</office:document-meta>
</file>