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Binderstraat 28 2151BK Nieuw-Vennep, het renoveren van het dak, Datum verzonden: 19-08-2026, DSO-nummer: 2026051202265, Zaaknummer: 03941336288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ilt u de stukken inzien?</text:span>
          </text:p>
            <text:p text:style-name="common-al">Dat kan tot 6 weken na de publicatiedatum. U kunt het besluit opvragen op onze website: <text:a xlink:href="https://haarlemmermeergemeente.nl/aanvraag-bouwarchief" xlink:type="simple">https://haarlemmermeergemeente.nl/aanvraag-bouwarchief</text:a>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<text:a xlink:href="https://haarlemmermeergemeente.nl/bezwaar-en-beroep" xlink:type="simple">https://haarlemmermeergemeente.nl/bezwaar-en-beroep</text:a>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
            <text:span text:style-name="nadrukvet">Kunt u de uitkomst van het bezwaar niet afwachten?</text:span>
          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965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39413362881</meta:user-defined>
    <meta:user-defined meta:name="DCTERMS.abstract">het renoveren van het da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mermeer, Verleende aanvraag omgevingsvergunning, Binderstraat 28 2151BK Nieuw-Vennep, het renoveren van het dak, Datum verzonden: 19-08-2026, DSO-nummer: 2026051202265, Zaaknummer: 039413362881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11</meta:user-defined>
    <meta:user-defined meta:name="OVERHEIDop.GmbID/DC.identifier">gmb-2026-396511</meta:user-defined>
    <meta:user-defined meta:name="OVERHEIDop.versieInformatie"/>
  </office:meta>
</office:document-meta>
</file>