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Lingewaard- Verlenging beslistermijn Omgevingsvergunning, het realiseren van tijdelijke werkwegen, terreinen, 2 in- en uitritten, Verlengde Herckenrathweg  Plakse Wei, Klaverkamp, Boswei, Ressen te Bemm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0933</text:p>
            <text:p text:style-name="common-al">Omschrijving: het realiseren van tijdelijke werkwegen, terreinen, 2 in- en uitritten</text:p>
            <text:p text:style-name="common-al">Adres: Verlengde Herckenrathweg  Plakse Wei, Klaverkamp, Boswei, Ressen te Bemmel</text:p>
            <text:p text:style-name="common-al">Activiteit: Uitweg maken, hebben of veranderen of het gebruik daarvan veranderen, Werk, niet zijnde bouwwerk, of werkzaamheid uitvoeren</text:p>
            <text:p text:style-name="common-al">Besluit: Verlenging beslistermijn</text:p>
            <text:p text:style-name="common-al">Datum ondertekening: 07-08-2026</text:p>
            <text:p text:style-name="common-al">Datum verzending: 07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ingewaard</text:p>
            </table:table-cell>
            <table:table-cell office:value-type="string" table:style-name="header.C">
              <text:p text:style-name="headerright"><text:span text:style-name="nr">Nr. 39650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0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Ling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ingewaard</meta:user-defined>
    <meta:user-defined meta:name="OVERHEID.Gemeente/OVERHEID.authority">Ling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Gemeente Lingewaard- Verlenging beslistermijn Omgevingsvergunning, het realiseren van tijdelijke werkwegen, terreinen, 2 in- en uitritten, Verlengde Herckenrathweg  Plakse Wei, Klaverkamp, Boswei, Ressen te Bemme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09</meta:user-defined>
    <meta:user-defined meta:name="OVERHEIDop.GmbID/DC.identifier">gmb-2026-396509</meta:user-defined>
    <meta:user-defined meta:name="OVERHEIDop.versieInformatie"/>
  </office:meta>
</office:document-meta>
</file>