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het verbouwen/uitbreiden van een kantoor naar 20 zorgappartementen aan de Hofstraat 18, 7001 CD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omgevingsvergunning is verleend door de gemeente Doetinchem:</text:p>
            <text:p text:style-name="common-al">
            
          </text:p>
            <text:p text:style-name="common-al">Locatie:					Hofstraat 18, 7001 CD Doetinchem</text:p>
            <text:p text:style-name="common-al">Omschrijving:			verbouwen/uitbreiden van een kantoor naar 20 zorgappartementen</text:p>
            <text:p text:style-name="common-al">Dossiernummer:		gD2512004039</text:p>
            <text:p text:style-name="common-al">Datum verzending:	14-08-2026</text:p>
            <text:p text:style-name="common-al">Datum verzending:	13-02-2026</text:p>
            <text:p text:style-name="common-al">
            
          </text:p>
            <text:p text:style-name="common-al">
            <text:span text:style-name="nadrukvet">Terinzagelegging </text:span>
          </text:p>
            <text:p text:style-name="common-al">De stukken liggen tot zes weken na de datum verzending ter inzage. U kunt de stukken digitaal bekijken bij het loket bouwen en wonen. Hiervoor moet u eerst een afspraak maken met het loket bouwen en wonen, telefoonnummer (0314) 377377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650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0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0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512004039</meta:user-defined>
    <meta:user-defined meta:name="DCTERMS.abstract">Omgevingsvergunning verleend voor het verbouwen/uitbreiden van een kantoor naar 20 zorgappartementen aan de Hofstraat 18, 7001 CD Doetinchem</meta:user-defined>
    <dc:language>nl</dc:language>
    <meta:user-defined meta:name="OVERHEIDop.locatietype/OVERHEIDop.gebiedsmarkering">Punt</meta:user-defined>
    <meta:user-defined meta:name="DC.title">Omgevingsvergunning verleend: het verbouwen/uitbreiden van een kantoor naar 20 zorgappartementen aan de Hofstraat 18, 7001 CD Doetinche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07</meta:user-defined>
    <meta:user-defined meta:name="OVERHEIDop.GmbID/DC.identifier">gmb-2026-396507</meta:user-defined>
    <meta:user-defined meta:name="OVERHEIDop.versieInformatie"/>
  </office:meta>
</office:document-meta>
</file>