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ierens de Haanweg 189 3076R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9-08-2026</text:span> (op dezelfde dag verzonden) een omgevingsvergunning, met kenmerk <text:span text:style-name="nadrukvet">Z2026-000645/2026011601414</text:span>, heeft verleend voor de Bouwactiviteit (omgevingsplan), Bouwactiviteit (technisch). <text:span text:style-name="nadrukcur">(Grondslag: Omgevingswet, artikel 5.1)</text:span></text:p>
            <text:p text:style-name="common-al">De aanvraag betreft de realisatie van een nieuw woonzorggebouw op de locatie Bierens de Haanweg 189 3076R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50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0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0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645</meta:user-defined>
    <meta:user-defined meta:name="DCTERMS.abstract">De realisatie van een nieuw woonzorggebouw</meta:user-defined>
    <dc:language>nl</dc:language>
    <meta:user-defined meta:name="DC.title">Verleende omgevingsvergunning, Bierens de Haanweg 189 3076RN Rotterdam</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605</meta:user-defined>
    <meta:user-defined meta:name="OVERHEIDop.publicationIssue">396506</meta:user-defined>
    <meta:user-defined meta:name="OVERHEIDop.GmbID/DC.identifier">gmb-2026-396506</meta:user-defined>
    <meta:user-defined meta:name="OVERHEIDop.versieInformatie"/>
  </office:meta>
</office:document-meta>
</file>