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Instellen tijdelijke verkeersmaatregelen Oranjefeest Angerlo 2 t/m 4 september 2026</text:p>
      <text:section text:name="regeling_id1-3-2" text:style-name="regeling">
        <text:section text:name="aanhef_id1-3-2-1" text:style-name="aanhef">
          <text:p text:style-name="aanhef_wie">Burgemeester en wethouders van de gemeente Zevenaar,</text:p>
          <text:p text:style-name="aanhef_wie">Wensen tijdelijke verkeersmaatregelen te treffen tijdens het Oranjefeest in de gemeente Zevenaar met het oog op:</text:p>
          <text:p text:style-name="aanhef_wie">a. het verzekeren van de veiligheid op de weg;</text:p>
          <text:p text:style-name="aanhef_wie">b. het beschermen van weggebruikers en passagiers;</text:p>
          <text:p text:style-name="aanhef_wie">c. het zoveel mogelijk waarborgen van de vrijheid van het verkeer.</text:p>
          <text:section text:name="considerans_id1-3-2-1-6" text:style-name="considerans">
            <text:p text:style-name="tussenkopcur">
            <text:span text:style-name="nadrukvet">Overwegende dat</text:span>
          </text:p>
            <text:p text:style-name="considerans.al">Op woensdag 2 september 2026 tot en met vrijdag 4 september 2026 vindt het Oranjefeest Angerlo plaats in en rondom zalencentrum De Meent aan de Prinses Margrietlaan 3a te Angerlo.</text:p>
            <text:p text:style-name="considerans.al">In verband met de te verwachten bezoekersstromen en de activiteiten rondom het evenement is het noodzakelijk om tijdelijke verkeersmaatregelen te treffen.</text:p>
            <text:p text:style-name="considerans.al">Om de verkeersveiligheid van bezoekers, voetgangers, fietsers en overige weggebruikers te waarborgen, is het noodzakelijk een gedeelte van de Prinses Margrietlaan tijdelijk af te sluiten voor het verkeer.</text:p>
            <text:p text:style-name="considerans.al">De afsluiting is beperkt tot het gedeelte van de Prinses Margrietlaan van huisnummer 2 tot en met 16 en van huisnummer 3c tot en met 5.</text:p>
            <text:p text:style-name="considerans.al">De verkeersmaatregel tijdelijk is en geldt uitsluitend gedurende de periode van 2 september 17.00 uur tot 5 september 01.00 uur waarin dit vanwege het evenement noodzakelijk is.</text:p>
            <text:p text:style-name="considerans.al">De bereikbaarheid voor hulpdiensten dient gedurende de gehele afsluitingsperiode gewaarborgd te zijn. </text:p>
            <text:p text:style-name="considerans.al">De organisatie draagt er zorg voor dat de afzetting indien nodig direct kan worden geopend of opzijgeschoven, zodat hulpdiensten toegang hebben tot het afgesloten gedeelte.</text:p>
            <text:p text:style-name="considerans.al">Met het instellen van de tijdelijke verkeersmaatregel wordt beoogd de verkeersveiligheid te verzekeren en de hinder en verkeersonveilige situaties als gevolg van het evenement zoveel mogelijk te beperken.</text:p>
            <text:p text:style-name="considerans.al">Het belang van een veilig verloop van het evenement en de verkeersveiligheid wegen zwaarder dan het tijdelijke belang van doorgaand verkeer over het betreffende gedeelte van de Prinses Margrietlaan.</text:p>
            <text:p text:style-name="considerans.al"/>
            <text:p text:style-name="considerans.al">
            <text:span text:style-name="nadrukvet">Gelet op:</text:span>
          </text:p>
            <text:p text:style-name="considerans.al">- Artikel 15, lid 1, Wegenverkeerswet 1994;</text:p>
            <text:p text:style-name="considerans.al">- Artikel 12 Besluit Administratieve Bepalingen inzake het Wegverkeer</text:p>
            <text:p text:style-name="considerans.al">- Mandaatregeling Zevenaar 2024, vastgesteld op 7 mei 2024, ingaande 1 augustus 2024.</text:p>
            <text:p text:style-name="considerans_bottom"/>
          </text:section>
          <text:section text:name="afkondiging_id1-3-2-1-7" text:style-name="afkondiging">
            <text:p text:style-name="afkondiging_top"/>
            <text:p text:style-name="al">
            <text:span text:style-name="nadrukvet">B E S L U I T E N</text:span>: </text:p>
          </text:section>
        </text:section>
        <text:section text:name="regeling-tekst_id1-3-2-2" text:style-name="regeling-tekst">
          <text:section text:name="tekst_id1-3-2-2-1" text:style-name="tekst">
            <text:p text:style-name="common-al">De weg af te sluiten in beide richtingen door middel van plaatsing van bord C01 van Bijlage I van het Reglement verkeersregels en verkeerstekens 1990, op de volgende wegen/wegvakken:</text:p>
            <text:p text:style-name="common-al">- Prinses Margrietlaan, ter hoogte van Doesburgseweg 8</text:p>
            <text:p text:style-name="common-al">- Prinses Margrietlaan ter hoogte van de kruising De Leigraaf/Het Walbekerveld</text:p>
            <text:p text:style-name="common-al">- Prinses Margrietlaan ter hoogte van huisnummer 42</text:p>
            <text:p text:style-name="last-al">Door middel van plaatsing van dranghekken voorzien van een bord “Doorgaand verkeer gestremd” wordt de doorgang voor verkeer beperkt op de volgende locaties:</text:p>
            <text:list text:style-name="id1-3-2-2-1-6">
              <text:list-item text:style-override="id1-3-2-2-1-6-1">
                <text:number>1.</text:number>
                <text:p text:style-name="al">Prinses Margrietlaan ter hoogte van de kruising met de Dorpsstraat</text:p>
              </text:list-item>
              <text:list-item text:style-override="id1-3-2-2-1-6-2">
                <text:number>2.</text:number>
                <text:p text:style-name="al">Het Walberkerveld ter hoogte van huisnummer 48</text:p>
              </text:list-item>
            </text:list>
            <text:p text:style-name="tekst_bottom"/>
          </text:section>
        </text:section>
        <text:section text:name="regeling-sluiting_id1-3-2-3" text:style-name="regeling-sluiting">
          <text:section text:name="gegeven_id1-3-2-3-1" text:style-name="gegeven">
            <text:p text:style-name="dagtekening">
            <text:span text:style-name="plaats">Zevenaar,</text:span>
            <text:span text:style-name="datum">19 augustus 2026</text:span>
          </text:p>
          </text:section>
          <text:section text:name="ondertekening_id1-3-2-3-2">
            <text:p>Bugemeester en wethouders van de gemeente Zevenaar </text:p>
            <text:p><text:span text:style-name="deze">Namens deze,</text:span></text:p>
          </text:section>
          <text:section text:name="ondertekening_id1-3-2-3-3">
            <text:p><text:span text:style-name="deze"/></text:p>
            <text:p><text:span text:style-name="ondertekening_naam">
            <text:span text:style-name="voornaam">L.</text:span>
            <text:span text:style-name="achternaam">Jansen</text:span>
          </text:span></text:p>
            <text:p>Juridisch adviseur Beheer Fysieke Leefomgeving </text:p>
          </text:section>
        </text:section>
        <text:section text:name="bezwaarschrift_id1-3-2-4" text:style-name="bezwaarschrift">
          <text:p text:style-name="bezwaarschrift_top"/>
          <text:p text:style-name="tussenkopvetcur">Mededelingen</text:p>
          <text:p text:style-name="tussenkopcur">Bezwaar- of beroepsclausule</text:p>
          <text:p text:style-name="bezwaarschrift_al">Bent u het niet eens met het besluit? Neem dan eerst telefonisch contact op met de persoon die in het besluit staat vermeld. Door er samen naar te kijken is het indienen van een bezwaarschrift misschien niet meer nodig.</text:p>
          <text:p text:style-name="bezwaarschrift_al">Wilt u bezwaar maken, dan kunt u dit schriftelijk doen bij Burgemeester en wethouders van Zevenaar, Postbus 10, 6900 AA Zevenaar.</text:p>
          <text:p text:style-name="bezwaarschrift_al">In het bezwaarschrift zet u:</text:p>
          <text:p text:style-name="bezwaarschrift_al">* uw naam en adres;</text:p>
          <text:p text:style-name="bezwaarschrift_al">* de dagtekening;</text:p>
          <text:p text:style-name="bezwaarschrift_al">* het kenmerk van het besluit of een omschrijving van het besluit;</text:p>
          <text:p text:style-name="bezwaarschrift_al">* de reden(en) waarom u bezwaar maakt.</text:p>
          <text:p text:style-name="bezwaarschrift_al">Vergeet het bezwaarschrift niet te ondertekenen!</text:p>
          <text:p text:style-name="bezwaarschrift_al">Tevens kunt u een bezwaar digitaal indienen via de website van de gemeente. U heeft daarvoor een DigiD inlogcode (particulieren) of eHerkenning (ondernemers) nodig.</text:p>
          <text:p text:style-name="bezwaarschrift_al">Zorg ervoor dat u uw bezwaarschrift indient binnen 6 weken na de dag van publicatie in gemeenteblad. Daarmee voorkomt u dat wij uw bezwaar niet meer in behandeling mogen nemen. Het is niet mogelijk via e-mail bezwaar te maken.</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venaar</text:p>
            </table:table-cell>
            <table:table-cell office:value-type="string" table:style-name="header.C">
              <text:p text:style-name="headerright"><text:span text:style-name="nr">Nr. 396502</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502</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502</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Zevenaar</meta:user-defined>
    <meta:user-defined meta:name="OVERHEID.Gemeente/OVERHEID.authority">Zevenaar</meta:user-defined>
    <meta:user-defined meta:name="OVERHEID.Informatietype/DC.type">officiële publicatie</meta:user-defined>
    <meta:user-defined meta:name="OVERHEIDop.Rubriek/DC.type">verkeersbesluit of -mededeling</meta:user-defined>
    <meta:user-defined meta:name="OVERHEID.Gemeente/DCTERMS.publisher">Zevenaar</meta:user-defined>
    <meta:user-defined meta:name="OVERHEID.TaxonomieBeleidsagendaDecentraal/OVERHEID.category">Verkeer | Organisatie en beleid</meta:user-defined>
    <meta:user-defined meta:name="OVERHEIDvb.TypeVerkeersbesluit/OVERHEIDvb.typeVerkeersbesluit">tijdelijke verkeersmaatregel van kortere duur dan 4 maanden</meta:user-defined>
    <meta:user-defined meta:name="OVERHEIDvb.VereisteVanBesluit/OVERHEIDvb.vereisteVanBesluit">Wegenverkeerswet 1994, art. 15, lid 1</meta:user-defined>
    <meta:user-defined meta:name="DCTERMS.alternative">Gemeente Zevenaar - instellen tijdelijke verkeersmaatregelen Oranjefeest  - Angerlo</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C1</meta:user-defined>
    <dc:language>nl</dc:language>
    <meta:user-defined meta:name="OVERHEIDop.locatietype/OVERHEIDop.gebiedsmarkering">Woonplaats</meta:user-defined>
    <meta:user-defined meta:name="DC.title">Instellen tijdelijke verkeersmaatregelen Oranjefeest Angerlo 2 t/m 4 september 2026</meta:user-defined>
    <meta:user-defined meta:name="DCTERMS.W3CDTF/DCTERMS.available">2026-08-21</meta:user-defined>
    <meta:user-defined meta:name="DCTERMS.W3CDTF/OVERHEIDop.jaargang">2026</meta:user-defined>
    <meta:user-defined meta:name="OVERHEIDop.publicationIssue">396502</meta:user-defined>
    <meta:user-defined meta:name="OVERHEIDop.GmbID/DC.identifier">gmb-2026-396502</meta:user-defined>
    <meta:user-defined meta:name="OVERHEIDop.versieInformatie"/>
  </office:meta>
</office:document-meta>
</file>