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Galder Open Ai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 op 19 augustus 2026, evenementenvergunning <text:span text:style-name="nadrukvet">Galder Open Air 2026 </text:span>op zaterdag 19 september 2026 van 12.00 uur tot 00.00 uur in Galder, Galderseweg 81. (1127210) </text:p>
            <text:p text:style-name="common-al"/>
            <text:p text:style-name="common-al">Belanghebbenden kunnen op grond van de Algemene wet bestuursrecht bezwaar maken tegen dit besluit, binnen 6 weken na de datum van verzending van het beslu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65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, Galder Open Air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01</meta:user-defined>
    <meta:user-defined meta:name="OVERHEIDop.GmbID/DC.identifier">gmb-2026-396501</meta:user-defined>
    <meta:user-defined meta:name="OVERHEIDop.versieInformatie"/>
  </office:meta>
</office:document-meta>
</file>