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Bentveldsduinweg 4 Aerdenhout (per direct)</text:p>
      <text:section text:name="zakelijke-mededeling_id1-3-2" text:style-name="zakelijke-mededeling">
        <text:section text:name="zakelijke-mededeling-tekst_id1-3-2-1" text:style-name="zakelijke-mededeling-tekst">
          <text:section text:name="tekst_id1-3-2-1-1" text:style-name="tekst">
            <text:p text:style-name="common-al">Op  29 juli 2026 hebben we een vergunningsaanvraag ontvangen voor het kappen van een dode meerstammige eik in de achtertuin op Bentveldsduinweg 4 in Aerdenhout. Deze aanvraag is volgens de reguliere procedure behandeld. Omdat de boom gevaar oplevert voor de omgeving hebben we de vergunning verleend met directe inwerktreding. Dit houdt in dat direct na vergunningverlening mag worden gekapt.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4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17</meta:user-defined>
    <meta:user-defined meta:name="DCTERMS.abstract">Betreft: besluit op het adres Bentveldsduinweg 4, 2111AK Aerdenhout voor Kapvergunning meerstammige eikenboom Bentveldsduinweg 4</meta:user-defined>
    <dc:language>nl</dc:language>
    <meta:user-defined meta:name="OVERHEIDop.locatietype/OVERHEIDop.gebiedsmarkering">Vlak</meta:user-defined>
    <meta:user-defined meta:name="DC.title">Verleende omgevingsvergunning kap Bentveldsduinweg 4 Aerdenhout (per direct)</meta:user-defined>
    <meta:user-defined meta:name="DCTERMS.W3CDTF/DCTERMS.available">2026-08-21</meta:user-defined>
    <meta:user-defined meta:name="DCTERMS.W3CDTF/OVERHEIDop.jaargang">2026</meta:user-defined>
    <meta:user-defined meta:name="OVERHEIDop.publicationIssue">396498</meta:user-defined>
    <meta:user-defined meta:name="OVERHEIDop.GmbID/DC.identifier">gmb-2026-396498</meta:user-defined>
    <meta:user-defined meta:name="OVERHEIDop.versieInformatie"/>
  </office:meta>
</office:document-meta>
</file>