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samenvoegen van 2 woningen en plaatsen van een aanbouw, Parklaan 15 &amp; 17 5613BA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</text:p>
            <text:p text:style-name="common-al">Zaaknummer: EHV-ZP2026-007987</text:p>
            <text:p text:style-name="common-al">Omschrijving: samenvoegen van 2 woningen en plaatsen van een aanbouw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Parklaan 15 &amp; 17 5613BA Eindhoven</text:p>
              </text:list-item>
            </text:list>
            <text:p text:style-name="common-al">Datum ontvangst: 19-08-2026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6494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49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49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7987</meta:user-defined>
    <meta:user-defined meta:name="DCTERMS.abstract">samenvoegen van 2 woningen en plaatsen van een aanbouw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Ingediende aanvraag omgevingsvergunning: samenvoegen van 2 woningen en plaatsen van een aanbouw, Parklaan 15 &amp; 17 5613BA Eindhove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494</meta:user-defined>
    <meta:user-defined meta:name="OVERHEIDop.GmbID/DC.identifier">gmb-2026-396494</meta:user-defined>
    <meta:user-defined meta:name="OVERHEIDop.versieInformatie"/>
  </office:meta>
</office:document-meta>
</file>