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Techniekweg naast nummer 3A,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178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Techniekweg naast nummer 3A, Harmel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toevoegen van huisnummer 3B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2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649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9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-26-013178</meta:user-defined>
    <meta:user-defined meta:name="DCTERMS.abstract">het toevoegen van huisnummer 3B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Besluit (Techniekweg naast nummer 3A, Harmelen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92</meta:user-defined>
    <meta:user-defined meta:name="OVERHEIDop.GmbID/DC.identifier">gmb-2026-396492</meta:user-defined>
    <meta:user-defined meta:name="OVERHEIDop.versieInformatie"/>
  </office:meta>
</office:document-meta>
</file>