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van een container aan de zijgevel van het raadhuis op 8 september 2026 aan Torenstraat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9-08-2026 een vergunning APV-Bijzondere wet verleend. De gemeente geeft hiermee toestemming voor het plaatsen van een container aan de zijgevel van het raadhuis op 8 september 2026 aan Torenstraat in Oirschot. Het kenmerk van de gemeente voor deze zaak is 08238301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964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82383013</meta:user-defined>
    <meta:user-defined meta:name="DCTERMS.abstract">plaatsen van een container aan de zijgevel van het raadhuis op 8 september 2026</meta:user-defined>
    <dc:language>nl</dc:language>
    <meta:user-defined meta:name="OVERHEIDop.locatietype/OVERHEIDop.gebiedsmarkering">Vlak</meta:user-defined>
    <meta:user-defined meta:name="DC.title">Vergunning voor het plaatsen van een container aan de zijgevel van het raadhuis op 8 september 2026 aan Torenstraat in Oirschot</meta:user-defined>
    <meta:user-defined meta:name="DCTERMS.W3CDTF/DCTERMS.available">2026-08-21</meta:user-defined>
    <meta:user-defined meta:name="DCTERMS.W3CDTF/OVERHEIDop.jaargang">2026</meta:user-defined>
    <meta:user-defined meta:name="OVERHEIDop.publicationIssue">396489</meta:user-defined>
    <meta:user-defined meta:name="OVERHEIDop.GmbID/DC.identifier">gmb-2026-396489</meta:user-defined>
    <meta:user-defined meta:name="OVERHEIDop.versieInformatie"/>
  </office:meta>
</office:document-meta>
</file>