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looienmarkt op 4 oktober 2026 ter hoogte van Koggenland 88, 1447C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6 heeft de gemeente een melding Vlooienmarkt op 4 oktober 2026 ter hoogte van Koggenland 88, 1447CN Purmerend ontvangen. De melding is geregistreerd onder zaaknummer Z2026-00003393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4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393</meta:user-defined>
    <meta:user-defined meta:name="DCTERMS.abstract">Betreft: melding op locatie Koggenland 88, 1447CN Purmerend</meta:user-defined>
    <dc:language>nl</dc:language>
    <meta:user-defined meta:name="OVERHEIDop.locatietype/OVERHEIDop.gebiedsmarkering">Vlak</meta:user-defined>
    <meta:user-defined meta:name="DC.title">Melding Vlooienmarkt op 4 oktober 2026 ter hoogte van Koggenland 88, 1447CN Purm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87</meta:user-defined>
    <meta:user-defined meta:name="OVERHEIDop.GmbID/DC.identifier">gmb-2026-396487</meta:user-defined>
    <meta:user-defined meta:name="OVERHEIDop.versieInformatie"/>
  </office:meta>
</office:document-meta>
</file>