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Opslaan van grond en baggerspecie 20260806 00693, A15 X-190835 Y-435114 te Bemmel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Opslaan van grond en baggerspecie 20260806 00693</text:p>
            <text:p text:style-name="common-al">Het voornemen is om ter plaatse van de locatie A15 X-190835 Y-435114 te Bemmel grond op te slaa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38</text:p>
            <text:p text:style-name="common-al">Datum indiening: 06-08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64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Lingewaard - volledige melding in het kader van de Omgevingswet, Opslaan van grond en baggerspecie 20260806 00693, A15 X-190835 Y-435114 te Bemmel 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86</meta:user-defined>
    <meta:user-defined meta:name="OVERHEIDop.GmbID/DC.identifier">gmb-2026-396486</meta:user-defined>
    <meta:user-defined meta:name="OVERHEIDop.versieInformatie"/>
  </office:meta>
</office:document-meta>
</file>