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 Besluit activiteiten leefomgeving (Bal) – Berlicumseweg 8 B, Rosmalen, Verzoeklocatie 20260619001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 hebben ontvangen:</text:p>
            <text:p text:style-name="common-al">Voor: Het aanleggen van een gesloten bodemenergiesysteem   </text:p>
            <text:p text:style-name="common-al">Locatie: Berlicumseweg 8 B, 5248 NT Rosmalen, Verzoeklocatie 2026061900185</text:p>
            <text:p text:style-name="common-al">DSO-kenmerk: 2026061900185</text:p>
            <text:p text:style-name="common-al">Zaaknummer: Z/508075</text:p>
            <text:p text:style-name="common-al">Datum ontvangen: 19 jun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64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Hertogenbosch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807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's-Hertogenbosch - Melding Besluit activiteiten leefomgeving (Bal) – Berlicumseweg 8 B, Rosmalen, Verzoeklocatie 2026061900185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81</meta:user-defined>
    <meta:user-defined meta:name="OVERHEIDop.GmbID/DC.identifier">gmb-2026-396481</meta:user-defined>
    <meta:user-defined meta:name="OVERHEIDop.versieInformatie"/>
  </office:meta>
</office:document-meta>
</file>