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Toepassen van grond of baggerspecie op of in de landbodem 20260806 00691, A15  X-190835 Y-435114 te Bemmel 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806 00691</text:p>
            <text:p text:style-name="common-al">Het voornemen is om ter plaatse van de locatie A15  X-190835 Y-435114 te Bemmel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37</text:p>
            <text:p text:style-name="common-al">Datum indiening: 06-08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64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Lingewaard - volledige melding in het kader van de Omgevingswet, Toepassen van grond of baggerspecie op of in de landbodem 20260806 00691, A15  X-190835 Y-435114 te Bemmel  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9</meta:user-defined>
    <meta:user-defined meta:name="OVERHEIDop.GmbID/DC.identifier">gmb-2026-396479</meta:user-defined>
    <meta:user-defined meta:name="OVERHEIDop.versieInformatie"/>
  </office:meta>
</office:document-meta>
</file>