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 - volledige melding in het kader van de Omgevingswet, Toepassen van grond of baggerspecie op of in de landbodem 20260810 00781,  Parallelweg X-181115 Y-445566 te Wolfheze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 20260810 00781</text:p>
            <text:p text:style-name="common-al">Het voornemen is om ter plaatse van de locatie Parallelweg X-181115 Y-445566 te Wolfheze grond toe te passe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356</text:p>
            <text:p text:style-name="common-al">Datum indiening: 10-08-2026</text:p>
            <text:p text:style-name="tussenkopcur">Wilt u meer weten?</text:p>
            <text:p text:style-name="common-al">Bel de Omgevingsdienst Groene Metropool (ODGM), telefoonnummer 026 3771600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Renku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964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k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Renkum - volledige melding in het kader van de Omgevingswet, Toepassen van grond of baggerspecie op of in de landbodem 20260810 00781,  Parallelweg X-181115 Y-445566 te Wolfheze  Meld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66</meta:user-defined>
    <meta:user-defined meta:name="OVERHEIDop.GmbID/DC.identifier">gmb-2026-396466</meta:user-defined>
    <meta:user-defined meta:name="OVERHEIDop.versieInformatie"/>
  </office:meta>
</office:document-meta>
</file>