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stsingel 60A, 4461KD Goes - Besluit op aanvraag Vergunning obstakels op openbare weg voor het plaatsen van een container van 19 augustus tot en met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Vergunning obstakels op openbare weg hebben verleend voor het plaatsen van een container van 19 augustus tot en met 24 augustus 2026 op de locatie Oostsingel 60A, 4461KD Goes. Het besluit is geregistreerd onder nummer Z2026-00005577.</text:p>
            <text:p text:style-name="common-al">
            <text:span text:style-name="nadrukvet">Procedure</text:span>
          </text:p>
            <text:p text:style-name="common-al">Tegen een verleende vergunning kunnen belanghebbenden tot en met 30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64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77</meta:user-defined>
    <meta:user-defined meta:name="DCTERMS.abstract">Oostsingel 60A, 4461KD Goes - Besluit op aanvraag Vergunning obstakels op openbare weg voor het plaatsen van een container van 19 augustus tot en met 24 augustus 2026</meta:user-defined>
    <dc:language>nl</dc:language>
    <meta:user-defined meta:name="OVERHEIDop.locatietype/OVERHEIDop.gebiedsmarkering">Punt</meta:user-defined>
    <meta:user-defined meta:name="DC.title">Oostsingel 60A, 4461KD Goes - Besluit op aanvraag Vergunning obstakels op openbare weg voor het plaatsen van een container van 19 augustus tot en met 24 augustus 2026</meta:user-defined>
    <meta:user-defined meta:name="DCTERMS.W3CDTF/DCTERMS.available">2026-08-21</meta:user-defined>
    <meta:user-defined meta:name="DCTERMS.W3CDTF/OVERHEIDop.jaargang">2026</meta:user-defined>
    <meta:user-defined meta:name="OVERHEIDop.publicationIssue">396457</meta:user-defined>
    <meta:user-defined meta:name="OVERHEIDop.GmbID/DC.identifier">gmb-2026-396457</meta:user-defined>
    <meta:user-defined meta:name="OVERHEIDop.versieInformatie"/>
  </office:meta>
</office:document-meta>
</file>