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Amsteldiep 17, 8223 X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Amsteldiep 17, 8223 XL Lelystad, het plaatsen en het verhuren van een bijgebouw</text:span>
          </text:p>
            <text:p text:style-name="common-al">Wij hebben op 18 augustus 2026 een aanvraag omgevingsvergunning ontvangen voor het plaatsen en het verhuren van een bijgebouw, op Amsteldiep 17, 8223 XL Lelystad. De aanvraag heeft dossiernummer 09953667782.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8-08-2026. De gemeente neemt daarover waarschijnlijk voor 13-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645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7782</meta:user-defined>
    <dc:language>nl</dc:language>
    <meta:user-defined meta:name="OVERHEIDop.locatietype/OVERHEIDop.gebiedsmarkering">Punt</meta:user-defined>
    <meta:user-defined meta:name="DC.title">Ontvangen aanvraag - Amsteldiep 17, 8223 XL Lelystad</meta:user-defined>
    <meta:user-defined meta:name="DCTERMS.W3CDTF/DCTERMS.available">2026-08-21</meta:user-defined>
    <meta:user-defined meta:name="DCTERMS.W3CDTF/OVERHEIDop.jaargang">2026</meta:user-defined>
    <meta:user-defined meta:name="OVERHEIDop.publicationIssue">396456</meta:user-defined>
    <meta:user-defined meta:name="OVERHEIDop.GmbID/DC.identifier">gmb-2026-396456</meta:user-defined>
    <meta:user-defined meta:name="OVERHEIDop.versieInformatie"/>
  </office:meta>
</office:document-meta>
</file>