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niet vergunning- of ontheffingplichtig - IJsselmeerdijk te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Gemeente Lelystad, mededeling op aanvraag omgevingsvergunning niet vergunning- of ontheffingplichtig, IJsselmeerdijk te Lelystad, het aanleggen van een weg (asfaltverharding)</text:span>
          </text:p>
            <text:p text:style-name="common-al">Wij hebben op 19-08-2026vastgesteld dat op de aanvraag voor een omgevingsvergunning met dossiernummer 09953613931 voor het aanleggen van een weg (asfaltverharding), op IJsselmeerdijk te Lelystad de werkzaamheden vergunningsvrij kunnen worden uitgevoer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
            
          </text:p>
            <text:p text:style-name="common-al">
            <text:span text:style-name="nadrukvet">Deze mededeling is bedoeld om u te informeren</text:span>
          </text:p>
            <text:p text:style-name="common-al">Aangezien de behandeling van de aanvraag is afgebroken. Er bestaat geen mogelijkheid tot het indienen van bezwaar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9645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5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9953613931</meta:user-defined>
    <dc:language>nl</dc:language>
    <meta:user-defined meta:name="OVERHEIDop.locatietype/OVERHEIDop.gebiedsmarkering">Vlak</meta:user-defined>
    <meta:user-defined meta:name="DC.title">Mededeling niet vergunning- of ontheffingplichtig - IJsselmeerdijk te Lelysta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55</meta:user-defined>
    <meta:user-defined meta:name="OVERHEIDop.GmbID/DC.identifier">gmb-2026-396455</meta:user-defined>
    <meta:user-defined meta:name="OVERHEIDop.versieInformatie"/>
  </office:meta>
</office:document-meta>
</file>