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 - volledige meldingen in het kader van de Omgevingswet, Gesloten bodemenergiesysteem, Strodorpsweg 19 te Oosterbeek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volledige melding in het kader van de Omgevingswet, het Besluit activiteiten leefomgeving en het Omgevingsplan hebben ontvangen.</text:p>
            <text:p text:style-name="common-al">De publicatie van deze melding heeft uitsluitend een informatief karakter; er kunnen geen bezwaren worden ingediend.</text:p>
            <text:p text:style-name="common-al">Zaakid: N26MA.2360</text:p>
            <text:p text:style-name="common-al">Datum indiening: 11-08-2026</text:p>
            <text:p text:style-name="common-al">Omschrijving: Gesloten bodemenergiesysteem</text:p>
            <text:p text:style-name="common-al">Adres: Strodorpsweg 19 te Oosterbeek</text:p>
            <text:p text:style-name="common-al">Besluit: Afgehandeld</text:p>
            <text:p text:style-name="common-al">Datum ondertekening: 12-08-2026</text:p>
            <text:p text:style-name="common-al">Datum verzending: 12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964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k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Renkum - volledige meldingen in het kader van de Omgevingswet, Gesloten bodemenergiesysteem, Strodorpsweg 19 te Oosterbeek Meld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53</meta:user-defined>
    <meta:user-defined meta:name="OVERHEIDop.GmbID/DC.identifier">gmb-2026-396453</meta:user-defined>
    <meta:user-defined meta:name="OVERHEIDop.versieInformatie"/>
  </office:meta>
</office:document-meta>
</file>