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Visweg 45, 1935EB Egmond-Binnen, het plaatsen van een tijdelijk unit , datum ontvangst 14 augustus 2026 (Z2026-0000714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645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5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5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147</meta:user-defined>
    <meta:user-defined meta:name="DCTERMS.abstract">Visweg 45, 1935EB Egmond-Binnen, het plaatsen van een tijdelijk unit , datum ontvangst 14 augustus 2026 (Z2026-00007147)</meta:user-defined>
    <dc:language>nl</dc:language>
    <meta:user-defined meta:name="OVERHEIDop.locatietype/OVERHEIDop.gebiedsmarkering">Punt</meta:user-defined>
    <meta:user-defined meta:name="OVERHEIDop.locatietype/OVERHEIDop.gebiedsmarkering">Vlak</meta:user-defined>
    <meta:user-defined meta:name="DC.title">Gemeente Bergen, ontvangen aanvraag omgevingsvergunning, Visweg 45, 1935EB Egmond-Binnen, het plaatsen van een tijdelijk unit , datum ontvangst 14 augustus 2026 (Z2026-00007147)</meta:user-defined>
    <meta:user-defined meta:name="DCTERMS.W3CDTF/DCTERMS.available">2026-08-21</meta:user-defined>
    <meta:user-defined meta:name="DCTERMS.W3CDTF/OVERHEIDop.jaargang">2026</meta:user-defined>
    <meta:user-defined meta:name="OVERHEIDop.publicationIssue">396451</meta:user-defined>
    <meta:user-defined meta:name="OVERHEIDop.GmbID/DC.identifier">gmb-2026-396451</meta:user-defined>
    <meta:user-defined meta:name="OVERHEIDop.versieInformatie"/>
  </office:meta>
</office:document-meta>
</file>