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Sportlaan 58, 3135 GW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vernieuwen van kozijnen in een woning</text:p>
            <text:p text:style-name="common-al">Met de adressering			: Sportlaan 58, 3135 GW Vlaardingen</text:p>
            <text:p text:style-name="common-al">Kenmerk							: 1082409 / 2026050602135</text:p>
            <text:p text:style-name="common-al">Type aanvraag				: Omgevingsvergunning regulier [Omgevingswet]</text:p>
            <text:p text:style-name="common-al">Datum ontvangst				: 06-05-2026</text:p>
            <text:p text:style-name="common-al">Datum beschikking			: 19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64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2409</meta:user-defined>
    <dc:language>nl</dc:language>
    <meta:user-defined meta:name="OVERHEIDop.locatietype/OVERHEIDop.gebiedsmarkering">Punt</meta:user-defined>
    <meta:user-defined meta:name="DC.title">Vergunning verleend: Sportlaan 58, 3135 GW Vlaardin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49</meta:user-defined>
    <meta:user-defined meta:name="OVERHEIDop.GmbID/DC.identifier">gmb-2026-396449</meta:user-defined>
    <meta:user-defined meta:name="OVERHEIDop.versieInformatie"/>
  </office:meta>
</office:document-meta>
</file>