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Renkum- Verlenging beslistermijn Omgevingsvergunning, het legaliseren van bestaande schuur met overkapping, Weverstraat 60 te Ooster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Burgemeester en wethouders maken bekend dat zij de beslistermijn voor de volgende aanvraag voor een Omgevingsvergunning hebben verlengd.</text:p>
            <text:p text:style-name="common-al"/>
            <text:p text:style-name="common-al">Zaakid: N26AB.1007</text:p>
            <text:p text:style-name="common-al">Omschrijving: het legaliseren van bestaande schuur met overkapping</text:p>
            <text:p text:style-name="common-al">Adres: Weverstraat 60 te Oosterbeek</text:p>
            <text:p text:style-name="common-al">Activiteit: Bouwactiviteit (omgevingsplan), Werken, niet zijnde bouwwerk, of werkzaamheid uitvoeren</text:p>
            <text:p text:style-name="common-al">Besluit: Verlenging beslistermijn</text:p>
            <text:p text:style-name="common-al">Datum ondertekening: 13-08-2026</text:p>
            <text:p text:style-name="common-al">Datum verzending: 13-08-2026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enkum</text:p>
            </table:table-cell>
            <table:table-cell office:value-type="string" table:style-name="header.C">
              <text:p text:style-name="headerright"><text:span text:style-name="nr">Nr. 39644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4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44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Renku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enkum</meta:user-defined>
    <meta:user-defined meta:name="OVERHEID.Gemeente/OVERHEID.authority">Renkum</meta:user-defined>
    <meta:user-defined meta:name="OVERHEID.TaxonomieBeleidsagendaDecentraal/OVERHEID.category">Recht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Renkum- Verlenging beslistermijn Omgevingsvergunning, het legaliseren van bestaande schuur met overkapping, Weverstraat 60 te Oosterbeek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440</meta:user-defined>
    <meta:user-defined meta:name="OVERHEIDop.GmbID/DC.identifier">gmb-2026-396440</meta:user-defined>
    <meta:user-defined meta:name="OVERHEIDop.versieInformatie"/>
  </office:meta>
</office:document-meta>
</file>