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en aanpassing van de constructie , Koningswinkelstraat 2-4-6 , 6301 WJ Valk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000693 voor een Omgevingsvergunning op locatie Koningswinkelstraat 2-4-6 , 6301 WJ Valkenburg. De vergunning is Akkoord. Het besluit betreft een aanpassing van de constructie 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9643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3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93</meta:user-defined>
    <meta:user-defined meta:name="DCTERMS.abstract">Betreft:  Besluit op locatie Koningswinkelstraat 2-4-6 , 6301 WJ Valkenburg</meta:user-defined>
    <dc:language>nl</dc:language>
    <meta:user-defined meta:name="OVERHEIDop.locatietype/OVERHEIDop.gebiedsmarkering">Vlak</meta:user-defined>
    <meta:user-defined meta:name="DC.title">Kennisgeving besluit op aanvraag een aanpassing van de constructie , Koningswinkelstraat 2-4-6 , 6301 WJ Valken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39</meta:user-defined>
    <meta:user-defined meta:name="OVERHEIDop.GmbID/DC.identifier">gmb-2026-396439</meta:user-defined>
    <meta:user-defined meta:name="OVERHEIDop.versieInformatie"/>
  </office:meta>
</office:document-meta>
</file>