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uikerzijde-uitgezif921883d-d594-408a-940d-915d950a601d.jpg" manifest:media-type="image/x-eps"/>
  <manifest:file-entry manifest:full-path="Pictures/situatie-Suikerzijdei5681342b-60a6-46dc-a730-f8b63feebf7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13">
      <text:list-level-style-bullet text:bullet-char="-" text:level="1">
        <style:list-level-properties text:min-label-width="10mm"/>
      </text:list-level-style-bullet>
    </text:list-style>
    <text:list-style style:name="id1-3-2-1-6-13-1">
      <text:list-level-style-bullet text:bullet-char="-" text:level="1">
        <style:list-level-properties text:min-label-width="10mm"/>
      </text:list-level-style-bullet>
    </text:list-style>
    <text:list-style style:name="id1-3-2-1-6-13-2">
      <text:list-level-style-bullet text:bullet-char="-" text:level="1">
        <style:list-level-properties text:min-label-width="10mm"/>
      </text:list-level-style-bullet>
    </text:list-style>
    <text:list-style style:name="id1-3-2-1-6-13-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zestien openbare parkeervakken alleen voor opladen elektrische voertuigen op een parkeerterrein aan de Pioniersweg - Groningen</text:p>
      <text:section text:name="regeling_id1-3-2" text:style-name="regeling">
        <text:section text:name="aanhef_id1-3-2-1" text:style-name="aanhef">
          <text:section text:name="context_id1-3-2-1-1" text:style-name="context">
            <text:p text:style-name="context.al">Kenmerk: IT26.01532</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De gemeente Groningen wil elektrisch rijden stimuleren. Dit is verwoord in de ‘Visie Openbare Laadinfrastructuur Groningen 2025’. In de visie is het beleid van de gemeente voor laadpalen opgenomen. Uitgangspunt is dat er steeds een voldoende dekkend netwerk van elektrische oplaadpunten is om het elektrisch rijden te stimuleren. Als er geen of onvoldoende laadmogelijkheden in een omgeving zijn, kan er een laadpaal in die omgeving worden geplaatst.</text:p>
            <text:p text:style-name="considerans.al">De gemeente Groningen hanteert bepaalde criteria wanneer wordt gezocht naar een locatie voor een laadpaal. Deze criteria staan in de ‘Plaatsingsleidraad openbare laadinfrastructuur’ (terug te vinden in de ‘Visie Openbare Laadinfrastructuur Groningen 2025’) en het document ‘Afwegingscriteria Openbare Laadinfrastructuur’ (terug te vinden op de gemeentelijke website), welke een uitwerking is van de ‘Visie Openbare Laadinfrastructuur Groningen 2025’. Aan de noordzijde van de Pioniersweg ligt een terrein wat eind 2026/begin 2027 tot parkeerterrein wordt heringericht. Dit toekomstige parkeerterrein wordt gerealiseerd ten behoeve van bewoners en bezoekers van Suikerzijde. Op basis van de Plaatsingsleidraad openbare laadinfrastructuur en de Afwegingscriteria Openbare Laadinfrastructuur is het parkeerterrein als geschikte locatie gekozen om meerdere laadpalen te plaatsen.</text:p>
            <text:p text:style-name="considerans.al">Een laadpaal wordt voor of naast twee openbare parkeervakken geplaatst en heeft twee oplaadpunten. Om te zorgen dat de laadpaal ook effectief gebruikt kan worden voor het doel waarvoor hij geplaatst is, namelijk het opladen van elektrische voertuigen, is het nodig om de twee bijbehorende parkeervakken bij elke laadpaal aan te wijzen als parkeervakken alleen bestemd voor het opladen van elektrische voertuigen. De parkeervakken blijven openbaar, maar mogen alleen gebruikt worden voor het opladen van elektrische voertuigen.</text:p>
            <text:p text:style-name="considerans.al"/>
            <text:p text:style-name="considerans.al">Gelet op artikel 2 van de Wegenverkeerswet, strekt de maatregel tot:</text:p>
            <text:list text:style-name="id1-3-2-1-6-13">
              <text:list-item text:style-override="id1-3-2-1-6-13-1">
                <text:number>-</text:number>
                <text:p text:style-name="al">Lid 1 sub c: het in stand houden van de weg en het waarborgen van de bruikbaarheid daarvan;</text:p>
              </text:list-item>
              <text:list-item text:style-override="id1-3-2-1-6-13-2">
                <text:number>-</text:number>
                <text:p text:style-name="al">Lid 2 sub b: het voorkomen of beperken van door het verkeer veroorzaakte aantasting van het karakter of van de functie van objecten of gebieden;</text:p>
              </text:list-item>
              <text:list-item text:style-override="id1-3-2-1-6-13-3">
                <text:number>-</text:number>
                <text:p text:style-name="al">Lid 3 sub a: het bevorderen van een doelmatig of zuinig energiegebruik.</text:p>
              </text:list-item>
            </text:list>
            <text:p text:style-name="considerans.al"/>
            <text:p text:style-name="considerans.al"> Gelet op artikel 2 van de Wegenverkeerswet zijn mogelijk lid 1 sub c (het in stand houden van de weg en het waarborgen van de bruikbaarheid daarvan) en sub d (het zoveel mogelijk waarborgen van de vrijheid van het verkeer) in het geding. De parkeervakken die ingezet worden als parkeervak <text:span text:style-name="nadrukcur">alleen bestemd voor het opladen van elektrische voertuigen</text:span> kunnen niet meer worden gebruikt door elektrische voertuigen die niet aan het opladen zijn of door andere voertuigen. We vinden het echter van groot belang dat gebruikers en eigenaren van elektrische voertuigen voldoende mogelijkheden hebben om hun voertuig op te laden en zo bij te dragen aan de duurzaamheidsdoelen die in ons beleid worden gesteld. Daarom achten wij de doelen die dit besluit dienen van groter belang dan de doelen die mogelijk in het geding zijn. </text:p>
            <text:p text:style-name="considerans.al"/>
            <text:p text:style-name="considerans.al">Voor dit verkeersbesluit is geen akoestisch onderzoek noodzakelijk, als bedoeld in artikel 5.78J van het besluit kwaliteit leefomgeving (BKL).</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 zestien parkeervakken, op het (toekomstige) parkeerterrein aan de noordzijde van de Pioniersweg, aan te wijzen als parkeervakken alleen bestemd voor het opladen van elektrische voertuigen. Deze aangewezen parkeervakken worden per tweetal voorzien van bord E8c uit bijlage 1 van het Reglement verkeersregels en verkeerstekens 1990 met een onderbord (conform artikel 8 BABW) met daarop pijlen, waaruit blijkt dat het bord voor twee parkeervakken van toepassing is.</text:p>
            <text:p text:style-name="common-al"/>
            <text:p text:style-name="common-al">Situatieschets (uitgezoomd):</text:p>
            <text:p text:style-name="common-al">
            <draw:frame><draw:text-box><text:section text:name="plaatje_id1-3-2-2-1-4-1" text:style-name="plaatje">
              <text:p text:style-name="illustratie_id1-3-2-2-1-4-1-1"><draw:frame draw:style-name="illustratie_id1-3-2-2-1-4-1-1" text:anchor-type="paragraph" svg:width="145mm" svg:height="85mm"><draw:image xlink:href="Pictures/situatie-Suikerzijde-uitgezif921883d-d594-408a-940d-915d950a601d.jpg" xlink:type="simple"/></draw:frame></text:p>
            </text:section></draw:text-box></draw:frame>
          </text:p>
            <text:p text:style-name="common-al"/>
            <text:p text:style-name="common-al">Situatieschets (ingezoomd):</text:p>
            <text:p text:style-name="common-al">
            <draw:frame><draw:text-box><text:section text:name="plaatje_id1-3-2-2-1-7-1" text:style-name="plaatje">
              <text:p text:style-name="illustratie_id1-3-2-2-1-7-1-1"><draw:frame draw:style-name="illustratie_id1-3-2-2-1-7-1-1" text:anchor-type="paragraph" svg:width="145mm" svg:height="85mm"><draw:image xlink:href="Pictures/situatie-Suikerzijdei5681342b-60a6-46dc-a730-f8b63feebf7f.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4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aanwijzen zestien openbare parkeervakken alleen voor opladen elektrische voertuigen op een parkeerterrein - Pioniersweg - Groning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IT26.01532</meta:user-defined>
    <meta:user-defined meta:name="DCTERMS.abstract">Verkeersbesluit aanwijzen zestien openbare parkeervakken alleen voor opladen elektrische voertuigen op een parkeerterrein aan de Pioniersweg - Groningen</meta:user-defined>
    <meta:user-defined meta:name="OVERHEIDop.verkeersbordcode">E8c</meta:user-defined>
    <dc:language>nl</dc:language>
    <meta:user-defined meta:name="OVERHEIDop.locatietype/OVERHEIDop.gebiedsmarkering">Vlak</meta:user-defined>
    <meta:user-defined meta:name="DC.title">Verkeersbesluit aanwijzen zestien openbare parkeervakken alleen voor opladen elektrische voertuigen op een parkeerterrein aan de Pioniersweg - Groningen</meta:user-defined>
    <meta:user-defined meta:name="DCTERMS.W3CDTF/DCTERMS.available">2026-08-21</meta:user-defined>
    <meta:user-defined meta:name="DCTERMS.W3CDTF/OVERHEIDop.jaargang">2026</meta:user-defined>
    <meta:user-defined meta:name="OVERHEIDop.publicationIssue">396433</meta:user-defined>
    <meta:user-defined meta:name="OVERHEIDop.GmbID/DC.identifier">gmb-2026-396433</meta:user-defined>
    <meta:user-defined meta:name="OVERHEIDop.versieInformatie"/>
  </office:meta>
</office:document-meta>
</file>