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portevenement op 18 september 2026, Laan Nieuwer-Amstel 1B/ landijsbaan en restaurant Sunday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melding evenement ontvangen voor de locatie Laan Nieuwer-Amstel 1B/ landijsbaan en restaurant Sundays. De melding is geregistreerd onder zaaknummer Z2026-00008026. De melding betreft Sportevenement op 18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64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8026</meta:user-defined>
    <meta:user-defined meta:name="DCTERMS.abstract">Betreft: melding op locatie Laan Nieuwer-Amstel 1B/ landijsbaan en restaurant Sunday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Sportevenement op 18 september 2026, Laan Nieuwer-Amstel 1B/ landijsbaan en restaurant Sunday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32</meta:user-defined>
    <meta:user-defined meta:name="OVERHEIDop.GmbID/DC.identifier">gmb-2026-396432</meta:user-defined>
    <meta:user-defined meta:name="OVERHEIDop.versieInformatie"/>
  </office:meta>
</office:document-meta>
</file>