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oesburg - Verlenging beslistermijn Omgevingsvergunning, het realiseren van een meestromende geul, Bingerdenseweg  Broekhuizerwater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53</text:p>
            <text:p text:style-name="common-al">Omschrijving: het realiseren van een meestromende geul</text:p>
            <text:p text:style-name="common-al">Adres: Bingerdenseweg  Broekhuizerwater te Doesburg</text:p>
            <text:p text:style-name="common-al">Activiteiten: Werk, niet zijnde bouwwerk, of werkzaamheid uitvoeren</text:p>
            <text:p text:style-name="common-al">Besluit: Verlenging beslistermijn</text:p>
            <text:p text:style-name="common-al">Datum ondertekening: 12-08-2026</text:p>
            <text:p text:style-name="last-al">Datum verzending: 12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39642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Does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Doesburg - Verlenging beslistermijn Omgevingsvergunning, het realiseren van een meestromende geul, Bingerdenseweg  Broekhuizerwater te Does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28</meta:user-defined>
    <meta:user-defined meta:name="OVERHEIDop.GmbID/DC.identifier">gmb-2026-396428</meta:user-defined>
    <meta:user-defined meta:name="OVERHEIDop.versieInformatie"/>
  </office:meta>
</office:document-meta>
</file>