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rans van Mierisstraat 67-2 1071R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vangen van de kozijnen ter hoogte van de tweede- en derde verdieping aan de voor- en de achtergevel</text:p>
            <text:p text:style-name="common-al">Zaakadres: Frans van Mierisstraat 67-2 1071RL Amsterdam</text:p>
            <text:p text:style-name="common-al">Datum ontvangst: 24-06-2026</text:p>
            <text:p text:style-name="common-al">Zaaknummer: Z2026-027853</text:p>
            <text:p text:style-name="common-al">DSO-nummer: 202606240061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4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853</meta:user-defined>
    <meta:user-defined meta:name="DCTERMS.abstract">het vervangen van de kozijnen ter hoogte van de tweede- en derde verdieping aan de voor- en de achte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rans van Mierisstraat 67-2 1071RL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25</meta:user-defined>
    <meta:user-defined meta:name="OVERHEIDop.GmbID/DC.identifier">gmb-2026-396425</meta:user-defined>
    <meta:user-defined meta:name="OVERHEIDop.versieInformatie"/>
  </office:meta>
</office:document-meta>
</file>