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ontheffing geluid voor transporteren en lossen van een portaalconstructie bij steunpunt Rijkswaterstaat van 31 augustus op 1 september 2026 aan Beerseweg 1 5688HD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9-08-2026 een vergunning APV-Bijzondere wet verleend. De gemeente geeft hiermee toestemming voor een ontheffing geluid voor transporteren en lossen van een portaalconstructie bij steunpunt Rijkswaterstaat van 31 augustus op 1 september 2026 aan Beerseweg 1 5688HD Oirschot. Het kenmerk van de gemeente voor deze zaak is 08238314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64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3146</meta:user-defined>
    <meta:user-defined meta:name="DCTERMS.abstract">ontheffing geluid voor transporteren en lossen van een portaalconstructie bij steunpunt Rijkswaterstaat van 31 augustus op 1 september</meta:user-defined>
    <dc:language>nl</dc:language>
    <meta:user-defined meta:name="OVERHEIDop.locatietype/OVERHEIDop.gebiedsmarkering">Vlak</meta:user-defined>
    <meta:user-defined meta:name="DC.title">Vergunning voor een ontheffing geluid voor transporteren en lossen van een portaalconstructie bij steunpunt Rijkswaterstaat van 31 augustus op 1 september 2026 aan Beerseweg 1 5688HD Oirschot</meta:user-defined>
    <meta:user-defined meta:name="DCTERMS.W3CDTF/DCTERMS.available">2026-08-21</meta:user-defined>
    <meta:user-defined meta:name="DCTERMS.W3CDTF/OVERHEIDop.jaargang">2026</meta:user-defined>
    <meta:user-defined meta:name="OVERHEIDop.publicationIssue">396423</meta:user-defined>
    <meta:user-defined meta:name="OVERHEIDop.GmbID/DC.identifier">gmb-2026-396423</meta:user-defined>
    <meta:user-defined meta:name="OVERHEIDop.versieInformatie"/>
  </office:meta>
</office:document-meta>
</file>