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41267ifcf35eb9-89bb-42aa-b77c-1535d5d10613.png" manifest:media-type="image/png"/>
  <manifest:file-entry manifest:full-path="Pictures/Kaart41268i8632ca6c-f711-4bf5-a6d1-7b4616213a2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naamgeving Campus Driene</text:p>
      <text:section text:name="regeling_id1-3-2" text:style-name="regeling">
        <text:section text:name="aanhef_id1-3-2-1" text:style-name="aanhef">
          <text:section text:name="preambule_id1-3-2-1-1" text:style-name="preambule">
            <text:p text:style-name="al">Burgemeester en wethouders van de gemeente Hengelo; </text:p>
            <text:p text:style-name="al"/>
            <text:p text:style-name="al">Beslui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namen ‘de Treffer’, straatcode 8374, zonder onderschrift, ‘de Tribune’, straatcode 8376, zonder onderschrift, ‘Atletiekpad’, straatcode 0573, zonder onderschrift, ‘Han Hollanderpad’, straatcode 3740, onderschrift: ‘Eerste Nederlandse radio sportverslaggever (1886 - 1943)’ vast te stellen en de naam ‘Laan van Driene’ straatcode 4830, zonder onderschrift vast te stellen voor het verlengde van de Laan van Driene tot aan de nieuw aan te leggen straat ‘de Tribune’.</text:p>
              </text:list-item>
              <text:list-item text:style-override="id1-3-2-2-1-2-2">
                <text:number>2.</text:number>
                <text:p text:style-name="al">De volgende situatietekeningen vast te stellen:</text:p>
                <text:list text:style-name="id1-3-2-2-1-2-2-3">
                  <text:list-item text:style-override="id1-3-2-2-1-2-2-3-1">
                    <text:number>-</text:number>
                    <text:p text:style-name="al">41267 Vaststellen de Tribune, de Treffer, Atletiekpad, Han Hollanderpad.pdf</text:p>
                  </text:list-item>
                  <text:list-item text:style-override="id1-3-2-2-1-2-2-3-2">
                    <text:number>-</text:number>
                    <text:p text:style-name="al">41268 Vaststellen Atletiekpad, Han Hollanderpad.pdf</text:p>
                  </text:list-item>
                </text:list>
              </text:list-item>
              <text:list-item text:style-override="id1-3-2-2-1-2-3">
                <text:number>3.</text:number>
                <text:p text:style-name="al">De ingangsdatum vast te stellen op 28 augustus 2026.</text:p>
              </text:list-item>
            </text:list>
          </text:section>
        </text:section>
        <text:section text:name="regeling-sluiting_id1-3-2-3" text:style-name="regeling-sluiting">
          <text:section text:name="ondertekening_id1-3-2-3-1">
            <text:p><text:span text:style-name="functie">Aldus vastgesteld in de collegevergadering van 18 augustus 2026</text:span></text:p>
            <text:p><text:span text:style-name="functie">de secretaris, </text:span></text:p>
            <text:p><text:span text:style-name="functie">de burgemeester,</text:span></text:p>
          </text:section>
        </text:section>
        <text:section text:name="nota-toelichting_id1-3-2-4" text:style-name="nota-toelichting">
          <text:p text:style-name="artikel_kop_titel"><text:span text:style-name="label"/> </text:p>
          <text:p text:style-name="al">
          <text:span text:style-name="nadrukvet">Bezwaar</text:span>
        </text:p>
          <text:p text:style-name="al"/>
          <text:p text:style-name="al">Bent u belanghebbende, dan kunt u binnen zes weken na publicatiedatum van dit besluit een gemotiveerd bezwaarschrift indienen bij het college van B en W. Kijk voor meer informatie op <text:a xlink:href="https://www.hengelo.nl/Welkom-in-Hengelo/GPDC-Producten-catalogus-1/_Burger-en-Bedrijven/Bezwaar-en-beroep.html" xlink:type="simple"><text:span text:style-name="nadrukondlijn">Bezwaar en beroep (hengelo.nl)</text:span></text:a></text:p>
        </text:section>
        <text:section text:name="bijlage_id1-3-2-5" text:style-name="bijlage">
          <text:p text:style-name="bijlage_top"/>
          <text:p text:style-name="hoofdstuk_kop"><text:span text:style-name="label">Bijlage</text:span> <text:span text:style-name="nr">1</text:span> Situatietekeningen</text:p>
          <text:p text:style-name="al"/>
          <text:p text:style-name="al">41267 Vaststellen de Tribune, de Treffer, Atletiekpad, Han Hollanderpad</text:p>
          <text:p text:style-name="al"/>
          <text:p text:style-name="al">
          <draw:frame><draw:text-box><text:section text:name="plaatje_id1-3-2-5-5-1" text:style-name="plaatje">
            <text:p text:style-name="illustratie_id1-3-2-5-5-1-1"><draw:frame draw:style-name="illustratie_id1-3-2-5-5-1-1" text:anchor-type="paragraph" svg:width="140mm" svg:height="216.4mm"><draw:image xlink:href="Pictures/Kaart41267ifcf35eb9-89bb-42aa-b77c-1535d5d10613.png" xlink:type="simple"/></draw:frame></text:p>
          </text:section></draw:text-box></draw:frame>
        </text:p>
          <text:p text:style-name="al"/>
          <text:p text:style-name="al">41268 Vaststellen Atletiekpad, Han Hollanderpad</text:p>
          <text:p text:style-name="al"/>
          <text:p text:style-name="al">
          <draw:frame><draw:text-box><text:section text:name="plaatje_id1-3-2-5-9-1" text:style-name="plaatje">
            <text:p text:style-name="illustratie_id1-3-2-5-9-1-1"><draw:frame draw:style-name="illustratie_id1-3-2-5-9-1-1" text:anchor-type="paragraph" svg:width="150mm" svg:height="97.2mm"><draw:image xlink:href="Pictures/Kaart41268i8632ca6c-f711-4bf5-a6d1-7b4616213a2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style:style style:family="paragraph" style:name="illustratie_id1-3-2-5-9-1-1" style:parent-style-name="Standard">
      <style:paragraph-properties style:line-spacing="0mm" style:text-autospace="none" ofo:line-height="0.001cm"/>
    </style:style>
    <style:style style:family="graphic" style:name="illustratie_id1-3-2-5-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64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ngelo</meta:user-defined>
    <meta:user-defined meta:name="OVERHEID.Informatietype/DC.type">officiële publicatie</meta:user-defined>
    <meta:user-defined meta:name="OVERHEIDop.Rubriek/DC.type">ander besluit van algemene strekking</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Besluit naamgeving Campus Driene</meta:user-defined>
    <meta:user-defined meta:name="DCTERMS.W3CDTF/DCTERMS.available">2026-08-25</meta:user-defined>
    <meta:user-defined meta:name="OVERHEIDop.externeBijlage">Kaart 41267|exb-2026-29597</meta:user-defined>
    <meta:user-defined meta:name="OVERHEIDop.externeBijlage">Kaart 41268|exb-2026-29598</meta:user-defined>
    <meta:user-defined meta:name="DCTERMS.W3CDTF/OVERHEIDop.jaargang">2026</meta:user-defined>
    <meta:user-defined meta:name="OVERHEIDop.publicationIssue">396418</meta:user-defined>
    <meta:user-defined meta:name="OVERHEIDop.GmbID/DC.identifier">gmb-2026-396418</meta:user-defined>
    <meta:user-defined meta:name="OVERHEIDop.versieInformatie"/>
  </office:meta>
</office:document-meta>
</file>