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realisatie van kamerverhuur t.b.v. 6 kam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164 </text:p>
            <text:p text:style-name="common-al"> Omschrijving: realisatie van kamerverhuur t.b.v. 6 kamer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tstraat 7 5621AG Eindhoven</text:p>
              </text:list-item>
            </text:list>
            <text:p text:style-name="common-al"> Soort aanvraag: Kamerverhuur overgangsregeling 2026 </text:p>
            <text:p text:style-name="common-al"> Besluit: Verleend </text:p>
            <text:p text:style-name="common-al"> Verzenddatum: 19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16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4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6164</meta:user-defined>
    <meta:user-defined meta:name="DCTERMS.abstract">realisatie van kamerverhuur t.b.v. 6 kamer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realisatie van kamerverhuur t.b.v. 6 kamers</meta:user-defined>
    <meta:user-defined meta:name="OVERHEIDop.datumEindeReactietermijn">2026-10-01</meta:user-defined>
    <meta:user-defined meta:name="OVERHEIDop.terinzageleggingBG">https://publicaties.eindhoven.nl/dossier/EHV-ZP2026-00616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13</meta:user-defined>
    <meta:user-defined meta:name="OVERHEIDop.GmbID/DC.identifier">gmb-2026-396413</meta:user-defined>
    <meta:user-defined meta:name="OVERHEIDop.versieInformatie"/>
  </office:meta>
</office:document-meta>
</file>