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- VERLEENDE EVENEMENTENVERGUNNING –JAGERSWEG 18-26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Jagersweg 18 t/m 26, De strijd om de gouden tuinkabouter op 9-10-2026, Z26-311466</text:p>
              </text:list-item>
            </text:list>
            <text:p text:style-name="al"/>
            <text:p text:style-name="tussenkopcur">De vergunning is verzonden op 18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64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- VERLEENDE EVENEMENTENVERGUNNING –JAGERSWEG 18-26, VUG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11</meta:user-defined>
    <meta:user-defined meta:name="OVERHEIDop.GmbID/DC.identifier">gmb-2026-396411</meta:user-defined>
    <meta:user-defined meta:name="OVERHEIDop.versieInformatie"/>
  </office:meta>
</office:document-meta>
</file>