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kondiging bestuursdwang tot verwijdering van een aanhangwagen in de gemeente Westerkwartier</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p>
            <text:p text:style-name="al">Op het grasveld tussen de Burgemeester Geldermanlaan en de Maurits Clantlaan in Zuidhorn staat een aanhangwagen. De aanhangwagen is geladen met zand en het wiel zit er niet meer aan. De aanhangwagen is geplaatst op gemeentegrond. Dit is niet toegestaan op grond van artikel 2:10 van de Algemene plaatselijke verordening gemeente Westerkwartier 2021. De eigenaar van de aanhangwagen is onbekend.</text:p>
            <text:p text:style-name="al"/>
            <text:p text:style-name="al">Het college van burgemeester en wethouders heeft besloten om bestuursdwang toe te passen. Dit besluit is bekendgemaakt door aanplakking van een brief op de aanhangwagen.</text:p>
            <text:p text:style-name="al"/>
            <text:p text:style-name="al">In de brief is aan de eigenaar een laatste termijn gesteld tot en met 26 augustus 2026 om de aanhangwagen zelf te verwijderen. Daarna wordt de aanhangwagen in opdracht van de gemeente verwijderd. </text:p>
            <text:p text:style-name="al"/>
            <text:p text:style-name="al">De eigenaar van de aanhangwagen kan, evenals andere belanghebbenden, bezwaar maken tegen het bestuursdwangbesluit. </text:p>
            <text:p text:style-name="al"/>
            <text:p text:style-name="al">Voor vragen hierover kunt u bellen met de gemeente, telefoonnummer 14 0594, en vragen naar mevrouw Fokkert.</text:p>
            <text:p text:style-name="al"/>
          </text:section>
        </text:section>
        <text:section text:name="regeling-sluiting_id1-3-2-3" text:style-name="regeling-sluiting">
          <text:section text:name="slotformulering_id1-3-2-3-1" text:style-name="slotformulering">
            <text:p text:style-name="al"/>
          </text:section>
          <text:section text:name="ondertekening_id1-3-2-3-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96405</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5</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5</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Westerkwartier</meta:user-defined>
    <meta:user-defined meta:name="OVERHEID.Informatietype/DC.type">officiële publicatie</meta:user-defined>
    <meta:user-defined meta:name="OVERHEIDop.Rubriek/DC.type">overige overheidsinformatie</meta:user-defined>
    <meta:user-defined meta:name="OVERHEID.Gemeente/OVERHEID.authority">Westerkwartier</meta:user-defined>
    <meta:user-defined meta:name="OVERHEID.Gemeente/DCTERMS.publisher">Westerkwartier</meta:user-defined>
    <meta:user-defined meta:name="OVERHEID.TaxonomieBeleidsagendaDecentraal/OVERHEID.category">Openbare orde en veiligheid | Organisatie en beleid</meta:user-defined>
    <dc:language>nl</dc:language>
    <meta:user-defined meta:name="OVERHEIDop.locatietype/OVERHEIDop.gebiedsmarkering">Vlak</meta:user-defined>
    <meta:user-defined meta:name="DC.title">Aankondiging bestuursdwang tot verwijdering van een aanhangwagen in de gemeente Westerkwartier</meta:user-defined>
    <meta:user-defined meta:name="DCTERMS.W3CDTF/DCTERMS.available">2026-08-21</meta:user-defined>
    <meta:user-defined meta:name="DCTERMS.W3CDTF/OVERHEIDop.jaargang">2026</meta:user-defined>
    <meta:user-defined meta:name="OVERHEIDop.publicationIssue">396405</meta:user-defined>
    <meta:user-defined meta:name="OVERHEIDop.GmbID/DC.identifier">gmb-2026-396405</meta:user-defined>
    <meta:user-defined meta:name="OVERHEIDop.versieInformatie"/>
  </office:meta>
</office:document-meta>
</file>