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nieuwe aanbouw , Meidoornlaan 45, 9756 BN Gli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realiseren van een nieuwe aanbouw  aan Meidoornlaan 45  te Glimmen, dossiernummer GRN-00039610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63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610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nieuwe aanbouw , Meidoornlaan 45, 9756 BN Glimmen</meta:user-defined>
    <meta:user-defined meta:name="OVERHEIDop.datumEindeReactietermijn">2026-09-30</meta:user-defined>
    <meta:user-defined meta:name="OVERHEIDop.terinzageleggingBG">https://groningen.lokalebekendmakingen.nl/case/1:9822:31154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95</meta:user-defined>
    <meta:user-defined meta:name="OVERHEIDop.GmbID/DC.identifier">gmb-2026-396395</meta:user-defined>
    <meta:user-defined meta:name="OVERHEIDop.versieInformatie"/>
  </office:meta>
</office:document-meta>
</file>