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het verwijderen van asbest, Liemersweg 11, 6942HP Di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ugustus 2026 is een melding ontvangen waarvoor geen vergunningsplicht geldt voor de locatie Liemersweg 11, 6942HP Didam. De melding is geregistreerd onder zaaknummer Z2026-00001271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Met dit bericht laat de gemeente Montfer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gemeente@montferland.info of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9639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9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9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ontf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271</meta:user-defined>
    <meta:user-defined meta:name="DCTERMS.abstract">Betreft: melding op locatie Liemersweg 11, 6942HP Didam</meta:user-defined>
    <dc:language>nl</dc:language>
    <meta:user-defined meta:name="OVERHEIDop.locatietype/OVERHEIDop.gebiedsmarkering">Vlak</meta:user-defined>
    <meta:user-defined meta:name="DC.title">Melding het verwijderen van asbest, Liemersweg 11, 6942HP Di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91</meta:user-defined>
    <meta:user-defined meta:name="OVERHEIDop.GmbID/DC.identifier">gmb-2026-396391</meta:user-defined>
    <meta:user-defined meta:name="OVERHEIDop.versieInformatie"/>
  </office:meta>
</office:document-meta>
</file>