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Paradise Garden, Amstelveen Peace Harvest Full Moon Party op 28 augustus 2026, Amstellandlaan rond nr 47 en 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melding evenement ontvangen voor de locatie Amstellandlaan rond nr 47 en 53. De melding is geregistreerd onder zaaknummer Z2026-00007771. De melding betreft Paradise Garden, Amstelveen Peace Harvest Full Moon Party op 28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7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63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771</meta:user-defined>
    <meta:user-defined meta:name="DCTERMS.abstract">Betreft: melding op locatie Amstellandlaan rond nr 47 en 53</meta:user-defined>
    <dc:language>nl</dc:language>
    <meta:user-defined meta:name="OVERHEIDop.locatietype/OVERHEIDop.gebiedsmarkering">Punt</meta:user-defined>
    <meta:user-defined meta:name="DC.title">Melding Paradise Garden, Amstelveen Peace Harvest Full Moon Party op 28 augustus 2026, Amstellandlaan rond nr 47 en 5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85</meta:user-defined>
    <meta:user-defined meta:name="OVERHEIDop.GmbID/DC.identifier">gmb-2026-396385</meta:user-defined>
    <meta:user-defined meta:name="OVERHEIDop.versieInformatie"/>
  </office:meta>
</office:document-meta>
</file>