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fhandeling melding voor het aanbrengen van spandoeken t.b.v. Hellendoorn Heksendorp.</text:p>
      <text:section text:name="zakelijke-mededeling_id1-3-2" text:style-name="zakelijke-mededeling">
        <text:section text:name="zakelijke-mededeling-tekst_id1-3-2-1" text:style-name="zakelijke-mededeling-tekst">
          <text:section text:name="tekst_id1-3-2-1-1" text:style-name="tekst">
            <text:p text:style-name="common-al">Wij hebben op 13 augustus 2026 een melding ontvangen voor het aanbrengen van spandoeken t.b.v. Hellendoorn Heksendorp op verschillende locaties in de gemeente Hellendoorn. De melding is behandeld onder zaaknummer Z2026-00002283 en is geaccepteerd.</text:p>
            <text:p text:style-name="common-al">Wij geven toestemming om spandoeken te plaatsen van 26 september 2026 tot en met 17 oktober 2026 op de volgende locaties:</text:p>
            <text:p text:style-name="common-al">1. Rotonde Baron van Sternbachlaan kruising Helmkruidlaan in Nijverdal</text:p>
            <text:p text:style-name="common-al">2. Kruising Ommerweg / Dorpsstraat in Hellendoorn</text:p>
            <text:p text:style-name="common-al">3. Haersingel ter hoogte van de Veldhoek 14 in Hellendoorn</text:p>
            <text:p text:style-name="common-al">4. Kruising Rijssensestraat / PC stamstraat in Nijverdal</text:p>
            <text:p text:style-name="common-al">5. Kruising Ninaberlaan / Meester Ponsteenlaan in Nijverdal</text:p>
            <text:p text:style-name="last-al">6. Kruising Reggeweg Haersingel ter hoogte van Ben&amp;Jerry in Hellendoor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9637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7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7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Hellendoorn</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Rx.Mission zaak Z2026-00002283</meta:user-defined>
    <meta:user-defined meta:name="DCTERMS.abstract">Betreft: Melding voor het aanbrengen van spandoeken t.b.v. Hellendoorn Heksendorp op verschillende locaties in de gemeente Hellendoor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ennisgeving afhandeling melding voor het aanbrengen van spandoeken t.b.v. Hellendoorn Heksendorp.</meta:user-defined>
    <meta:user-defined meta:name="DCTERMS.W3CDTF/DCTERMS.available">2026-08-21</meta:user-defined>
    <meta:user-defined meta:name="DCTERMS.W3CDTF/OVERHEIDop.jaargang">2026</meta:user-defined>
    <meta:user-defined meta:name="OVERHEIDop.publicationIssue">396373</meta:user-defined>
    <meta:user-defined meta:name="OVERHEIDop.GmbID/DC.identifier">gmb-2026-396373</meta:user-defined>
    <meta:user-defined meta:name="OVERHEIDop.versieInformatie"/>
  </office:meta>
</office:document-meta>
</file>