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arbeek, meldingen Besluit activiteiten leefomgeving, De Biezen 6a te Aarle-Ri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Laarbeek maakt bekend dat er meerdere meldingen ingevolge het Besluit activiteiten leefomgeving (Bal) zijn ontvangen.</text:p>
            <text:p text:style-name="common-al">Bedrijf: De Biezen</text:p>
            <text:p text:style-name="common-al">Locatie: De Biezen 6a te Aarle-Rixtel</text:p>
            <text:p text:style-name="common-al">Activiteit: VeehouderijVoor: het opslaan van Kuilvoer, het opslaan van vaste mest, het opslaan van diesel en kleinschalig tankenDatum melding: 9 juli 2026 en 4 augustus 2026DSO-verzoeknummers: 2026070900601, 2026070900604, 2026080400281 en 20260804 00282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OL-2026-000621, ZOL-2026-000623, ZOL-2026-000706 en ZOL-2026-000707 gekoppeld. U dient bij correspondentie dit zaaknummer te vermelden. Indien u gebruik maakt van e-mail, dan verzoeken we u het zaaknummer in de onderwerpregel te plaatsen. De correspondentie middels e-mail dient u te richten aan vergunningen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9637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7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7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Laarbee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Migratie en integratie | Organisatie en beleid</meta:user-defined>
    <meta:user-defined meta:name="OVERHEIDop.ActiviteitOmgevingsvergunning/OVERHEIDop.activiteit">milieu</meta:user-defined>
    <meta:user-defined meta:name="OVERHEIDop.referentienummer">ZOL-2026-000621, ZOL-2026-000623, ZOL-2026-000706 en ZOL-2026-000707</meta:user-defined>
    <dc:language>nl</dc:language>
    <meta:user-defined meta:name="OVERHEIDop.locatietype/OVERHEIDop.gebiedsmarkering">Adres</meta:user-defined>
    <meta:user-defined meta:name="DC.title">Gemeente Laarbeek, meldingen Besluit activiteiten leefomgeving, De Biezen 6a te Aarle-Rixte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71</meta:user-defined>
    <meta:user-defined meta:name="OVERHEIDop.GmbID/DC.identifier">gmb-2026-396371</meta:user-defined>
    <meta:user-defined meta:name="OVERHEIDop.versieInformatie"/>
  </office:meta>
</office:document-meta>
</file>