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vervangen delen gevelmetselwerk en verwijderen schoorstenen, Kromhoutstraat 1 t/m 63 (oneven) 5622GV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</text:p>
            <text:p text:style-name="common-al">Zaaknummer: EHV-ZP2026-007983</text:p>
            <text:p text:style-name="common-al">Omschrijving: vervangen delen gevelmetselwerk en verwijderen schoorstenen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Kromhoutstraat 1 t/m 63 (oneven) 5622GV Eindhoven</text:p>
              </text:list-item>
            </text:list>
            <text:p text:style-name="common-al">Datum ontvangst: 18-08-2026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636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6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36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983</meta:user-defined>
    <meta:user-defined meta:name="DCTERMS.abstract">vervangen delen gevelmetselwerk en verwijderen schoorstenen</meta:user-defined>
    <dc:language>nl</dc:language>
    <meta:user-defined meta:name="OVERHEIDop.locatietype/OVERHEIDop.gebiedsmarkering">Vlak</meta:user-defined>
    <meta:user-defined meta:name="DC.title">Ingediende aanvraag omgevingsvergunning: vervangen delen gevelmetselwerk en verwijderen schoorstenen, Kromhoutstraat 1 t/m 63 (oneven) 5622GV Eindhov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369</meta:user-defined>
    <meta:user-defined meta:name="OVERHEIDop.GmbID/DC.identifier">gmb-2026-396369</meta:user-defined>
    <meta:user-defined meta:name="OVERHEIDop.versieInformatie"/>
  </office:meta>
</office:document-meta>
</file>