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Jonge Arnoldusstraat 48, 1501 VV Zaandam - het herstellen van de fundering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219 - het herstellen van de fundering van de woning -  - op de locatie Jonge Arnoldusstraat 48, 1501 VV Zaandam</text:p>
            <text:p text:style-name="common-al">Aanvraag ontvangen: 16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2">
              <text:list-item text:style-override="id1-3-2-1-1-12-1">
                <text:number>•</text:number>
                <text:p text:style-name="al">Bouwwerk slopen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636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219</meta:user-defined>
    <dc:language>nl</dc:language>
    <meta:user-defined meta:name="OVERHEIDop.locatietype/OVERHEIDop.gebiedsmarkering">Punt</meta:user-defined>
    <meta:user-defined meta:name="DC.title">Aanvraag omgevingsvergunning - Jonge Arnoldusstraat 48, 1501 VV Zaandam - het herstellen van de fundering van de wo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67</meta:user-defined>
    <meta:user-defined meta:name="OVERHEIDop.GmbID/DC.identifier">gmb-2026-396367</meta:user-defined>
    <meta:user-defined meta:name="OVERHEIDop.versieInformatie"/>
  </office:meta>
</office:document-meta>
</file>