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Bovenland 9 5663HP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Bovenland 9 5663HP Geldrop</text:p>
            <text:p text:style-name="common-al">Datum ontvangst: 17-08-2026</text:p>
            <text:p text:style-name="common-al">Omschrijving: het verbouwen van een woonhuis</text:p>
            <text:p text:style-name="common-al">Zaaknummer: 17713829067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9636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13829067</meta:user-defined>
    <meta:user-defined meta:name="DCTERMS.abstract">Bovenland 9 Geldrop - het verbouwen van een woonhui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 Bovenland 9 5663HP Geldrop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64</meta:user-defined>
    <meta:user-defined meta:name="OVERHEIDop.GmbID/DC.identifier">gmb-2026-396364</meta:user-defined>
    <meta:user-defined meta:name="OVERHEIDop.versieInformatie"/>
  </office:meta>
</office:document-meta>
</file>