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rk in uitvoering door of in opdracht van de gemeente Bla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rk: </text:span>Herinrichting Netersel Noord</text:p>
            <text:p text:style-name="common-al">
            <text:span text:style-name="nadrukvet">Periode: </text:span>week 47-2025 t/m week 21-2027</text:p>
            <text:p text:style-name="common-al">
            <text:span text:style-name="nadrukvet">Uitvoering: </text:span>Aannemingsbedrijf J. van Uijthoven &amp; Zn. B.V. (Eersel).</text:p>
            <text:p text:style-name="common-al">
            <text:a xlink:href="https://www.bladel.nl/netersel-noord" xlink:type="simple">
              <text:span text:style-name="nadrukondlijn">https://www.bladel.nl/netersel-noord</text:span>
            </text:a> </text:p>
            <text:p text:style-name="common-al">
            <text:span text:style-name="nadrukvet">Werk: </text:span>Aanleggen elektrakabel Hapert-Eersel en Vessem</text:p>
            <text:p text:style-name="common-al">
            <text:span text:style-name="nadrukvet">Periode: </text:span>week 18-2026 t/m week 36-2026</text:p>
            <text:p text:style-name="common-al">
            <text:span text:style-name="nadrukvet">Uitvoering: </text:span>Aannemersbedrijf Hurkmans (Someren) namens Enexis</text:p>
            <text:p text:style-name="common-al">
            <text:a xlink:href="https://www.enexis.nl/storingen-en-onderhoud/werkzaamheden/noord-brabant/hapert-vessem" xlink:type="simple">
              <text:span text:style-name="nadrukondlijn">https://www.enexis.nl/storingen-en-onderhoud/werkzaamheden/noord-brabant/hapert-vessem</text:span>
            </text:a> </text:p>
            <text:p text:style-name="common-al">
            <text:span text:style-name="nadrukvet">Werk: </text:span>Tegelwippen Jacques Perklaan en Nicolaas Beetslaan </text:p>
            <text:p text:style-name="common-al">
            <text:span text:style-name="nadrukvet">Periode: </text:span>week 35-2026 t/m week 39-2026</text:p>
            <text:p text:style-name="common-al">
            <text:span text:style-name="nadrukvet">Uitvoering: </text:span>Aannemingsbedrijf J. van Uijthoven &amp; Zn. B.V. (Eersel).</text:p>
            <text:p text:style-name="common-al">
            <text:a xlink:href="https://www.bladel.nl/gemeente-bladel-doet-weer-mee-aan-het-nk-tegelwippen" xlink:type="simple">
              <text:span text:style-name="nadrukondlijn">https://www.bladel.nl/gemeente-bladel-doet-weer-mee-aan-het-nk-tegelwippen</text:span>
            </text:a> </text:p>
            <text:p text:style-name="common-al">
            <text:span text:style-name="nadrukvet">Werk</text:span>: aanpassen fietspaden Cartierheide</text:p>
            <text:p text:style-name="common-al">
            <text:span text:style-name="nadrukvet">Periode</text:span>: Week 34-2026 t/m Week 12-2027</text:p>
            <text:p text:style-name="common-al">
            <text:span text:style-name="nadrukvet">Uitvoering</text:span>: Van Beers, Hoogeloon </text:p>
            <text:p text:style-name="common-al">
            <text:a xlink:href="https://www.bladel.nl/fietspad-cartierheide-fase-i" xlink:type="simple">
              <text:span text:style-name="nadrukondlijn">https://www.bladel.nl/fietspad-cartierheide-fase-i</text:span>
            </text:a>
          </text:p>
            <text:p text:style-name="common-al">
            <text:span text:style-name="nadrukvet">Werk</text:span>: Grondwerkzaamheden windpark de Pals</text:p>
            <text:p text:style-name="common-al">
            <text:span text:style-name="nadrukvet">Periode</text:span>: Week 26-2026 t/m week 8-2027</text:p>
            <text:p text:style-name="common-al">
            <text:span text:style-name="nadrukvet">Uitvoering: </text:span>Renewable Factory</text:p>
            <text:p text:style-name="common-al">
            <text:span text:style-name="nadrukvet">Aannemers</text:span>: H4A en Watt infra</text:p>
            <text:p text:style-name="common-al">
            <text:a xlink:href="https://www.bladel.nl/windpark-de-pals" xlink:type="simple">
              <text:span text:style-name="nadrukondlijn">https://www.bladel.nl/windpark-de-pals</text:span>
            </text:a> </text:p>
            <text:p text:style-name="last-al">Voor meer informatie kunt u contact opnemen met een medewerker van het Klant Contact Centrum (KCC), tel. 0497-36163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636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Bladel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Werk in uitvoering door of in opdracht van de gemeente Blad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363</meta:user-defined>
    <meta:user-defined meta:name="OVERHEIDop.GmbID/DC.identifier">gmb-2026-396363</meta:user-defined>
    <meta:user-defined meta:name="OVERHEIDop.versieInformatie"/>
  </office:meta>
</office:document-meta>
</file>