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SPORTL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Sportlaan Vught, ANWB Streetwise op 9-10-2026, Z26-311663</text:p>
            <text:p text:style-name="al"/>
            <text:p text:style-name="tussenkopcur">De aanvraag voor de vergunning is ingekomen 18 augustus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636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 –INGEKOMEN AANVRAAG EVENEMENTENVERGUNNING –SPORTLAAN, VUG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1</meta:user-defined>
    <meta:user-defined meta:name="OVERHEIDop.GmbID/DC.identifier">gmb-2026-396361</meta:user-defined>
    <meta:user-defined meta:name="OVERHEIDop.versieInformatie"/>
  </office:meta>
</office:document-meta>
</file>