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mstelveenseweg 190-3 1075XR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anderen en vergroten van de derde verdieping door het wijzigen van de gebruiksfunctie op een gedeelte van de vierde verdieping en het plaatsen van een dakterras met bestemming tot één zelfstandige woning</text:p>
            <text:p text:style-name="common-al">Zaakadres: Amstelveenseweg 190-3 1075XR Amsterdam</text:p>
            <text:p text:style-name="common-al">Datum ontvangst: 18-08-2026</text:p>
            <text:p text:style-name="common-al">Zaaknummer: Z2026-036828</text:p>
            <text:p text:style-name="common-al">DSO-nummer: 2026081801751</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3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6828</meta:user-defined>
    <meta:user-defined meta:name="DCTERMS.abstract">veranderen en vergroten van de derde verdieping door het wijzigen van de gebruiksfunctie op een gedeelte van de vierde verdieping en het plaatsen va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Amstelveenseweg 190-3 1075XR Amsterdam</meta:user-defined>
    <meta:user-defined meta:name="DCTERMS.W3CDTF/DCTERMS.available">2026-08-21</meta:user-defined>
    <meta:user-defined meta:name="DCTERMS.W3CDTF/OVERHEIDop.jaargang">2026</meta:user-defined>
    <meta:user-defined meta:name="OVERHEIDop.publicationIssue">396358</meta:user-defined>
    <meta:user-defined meta:name="OVERHEIDop.GmbID/DC.identifier">gmb-2026-396358</meta:user-defined>
    <meta:user-defined meta:name="OVERHEIDop.versieInformatie"/>
  </office:meta>
</office:document-meta>
</file>