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Oosthuizerweg 22, 1463LL Noord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besloten de aanvraag beschikking behandelen Omgevingswet voor Oosthuizerweg 22, 1463LL Noord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vergroten van een dakkapel op het linker- en rechterdakvlak van de woning en het uitbouwen van de woning aan de rechterzijgevel</text:p>
              </text:list-item>
            </text:list>
            <text:p text:style-name="common-al">de verzenddatum van deze beschikking is 19 augustus 2026</text:p>
            <text:p text:style-name="common-al">Zaaknummer: Z2026-00002863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3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863</meta:user-defined>
    <meta:user-defined meta:name="DCTERMS.abstract">Betreft:  besluit op locatie Oosthuizerweg 22, 1463LL Noordbeemster</meta:user-defined>
    <dc:language>nl</dc:language>
    <meta:user-defined meta:name="OVERHEIDop.locatietype/OVERHEIDop.gebiedsmarkering">Vlak</meta:user-defined>
    <meta:user-defined meta:name="DC.title">Toestemming voor het project verbouw woning, Oosthuizerweg 22, 1463LL Noordbeemster</meta:user-defined>
    <meta:user-defined meta:name="OVERHEIDop.datumEindeReactietermijn">2026-09-30</meta:user-defined>
    <meta:user-defined meta:name="OVERHEIDop.terinzageleggingBG">https://jeleefomgeving.nl/inzien/001801582/b77a0584-d10c-4d04-9728-a049f36d432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53</meta:user-defined>
    <meta:user-defined meta:name="OVERHEIDop.GmbID/DC.identifier">gmb-2026-396353</meta:user-defined>
    <meta:user-defined meta:name="OVERHEIDop.versieInformatie"/>
  </office:meta>
</office:document-meta>
</file>