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Moezelweg 99 3198LS Europoort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03-07-2026</text:span> een aanvraag voor een omgevingsvergunning, met kenmerk <text:span text:style-name="nadrukvet">Z2026-009123</text:span>/<text:span text:style-name="nadrukvet">2026070300621</text:span>, heeft ontvangen voor de Werk of werkzaamheid uitvoeren. <text:span text:style-name="nadrukcur">(Grondslag: Omgevingswet, artikel 5.1)</text:span></text:p>
            <text:p text:style-name="common-al">De aanvraag betreft het uitvoeren van horizontaal gestuurde boringen ten behoeve van een nieuwe 150 kV-kabelverbindingen. op de locatie Moezelweg 99 3198LS Europoort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6352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5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5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09123</meta:user-defined>
    <meta:user-defined meta:name="DCTERMS.abstract">Het project betreft het uitvoeren van horizontaal gestuurde boringen ten behoeve van een nieuwe 150 kV-kabelverbindingen.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Moezelweg 99 3198LS Europoort Rot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352</meta:user-defined>
    <meta:user-defined meta:name="OVERHEIDop.GmbID/DC.identifier">gmb-2026-396352</meta:user-defined>
    <meta:user-defined meta:name="OVERHEIDop.versieInformatie"/>
  </office:meta>
</office:document-meta>
</file>