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2">
      <text:list-level-style-bullet text:bullet-char="•" text:level="1">
        <style:list-level-properties text:min-label-width="10mm"/>
      </text:list-level-style-bullet>
    </text:list-style>
    <text:list-style style:name="id1-3-2-2-1-4-2-2-1">
      <text:list-level-style-bullet text:bullet-char="•" text:level="1">
        <style:list-level-properties text:min-label-width="10mm"/>
      </text:list-level-style-bullet>
    </text:list-style>
    <text:list-style style:name="id1-3-2-2-1-4-2-2-2">
      <text:list-level-style-bullet text:bullet-char="•" text:level="1">
        <style:list-level-properties text:min-label-width="10mm"/>
      </text:list-level-style-bullet>
    </text:list-style>
    <text:list-style style:name="id1-3-2-2-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style:style style:family="table-column" style:parent-style-name="colspec" style:name="id1-3-2-2-3-2-4-1-1">
      <style:table-column-properties style:rel-column-width="27*"/>
    </style:style>
    <style:style style:family="table-column" style:parent-style-name="colspec" style:name="id1-3-2-2-3-2-4-1-2">
      <style:table-column-properties style:rel-column-width="60*"/>
    </style:style>
    <text:list-style style:name="id1-3-2-2-4-4-2-2">
      <text:list-level-style-bullet text:bullet-char="•" text:level="1">
        <style:list-level-properties text:min-label-width="10mm"/>
      </text:list-level-style-bullet>
    </text:list-style>
    <text:list-style style:name="id1-3-2-2-4-4-2-2-1">
      <text:list-level-style-bullet text:bullet-char="•" text:level="1">
        <style:list-level-properties text:min-label-width="10mm"/>
      </text:list-level-style-bullet>
    </text:list-style>
    <text:list-style style:name="id1-3-2-2-4-4-2-2-2">
      <text:list-level-style-bullet text:bullet-char="•" text:level="1">
        <style:list-level-properties text:min-label-width="10mm"/>
      </text:list-level-style-bullet>
    </text:list-style>
    <text:list-style style:name="id1-3-2-2-4-4-2-2-3">
      <text:list-level-style-bullet text:bullet-char="•" text:level="1">
        <style:list-level-properties text:min-label-width="10mm"/>
      </text:list-level-style-bullet>
    </text:list-style>
    <style:style style:family="table-column" style:parent-style-name="colspec" style:name="id1-3-2-2-4-4-2-7-1-1">
      <style:table-column-properties/>
    </style:style>
    <text:list-style style:name="id1-3-2-2-4-4-2-7-1-2-1-1-2">
      <text:list-level-style-bullet text:bullet-char="•" text:level="1">
        <style:list-level-properties text:min-label-width="10mm"/>
      </text:list-level-style-bullet>
    </text:list-style>
    <text:list-style style:name="id1-3-2-2-4-4-2-7-1-2-1-1-2-1">
      <text:list-level-style-bullet text:bullet-char="•" text:level="1">
        <style:list-level-properties text:min-label-width="10mm"/>
      </text:list-level-style-bullet>
    </text:list-style>
    <text:list-style style:name="id1-3-2-2-4-4-2-7-1-2-1-1-2-2">
      <text:list-level-style-bullet text:bullet-char="•" text:level="1">
        <style:list-level-properties text:min-label-width="10mm"/>
      </text:list-level-style-bullet>
    </text:list-style>
    <text:list-style style:name="id1-3-2-2-4-4-2-7-1-2-1-1-2-3">
      <text:list-level-style-bullet text:bullet-char="•" text:level="1">
        <style:list-level-properties text:min-label-width="10mm"/>
      </text:list-level-style-bullet>
    </text:list-style>
    <text:list-style style:name="id1-3-2-2-4-4-2-7-1-2-1-1-2-4">
      <text:list-level-style-bullet text:bullet-char="•" text:level="1">
        <style:list-level-properties text:min-label-width="10mm"/>
      </text:list-level-style-bullet>
    </text:list-style>
    <text:list-style style:name="id1-3-2-2-4-4-2-7-1-2-1-1-2-5">
      <text:list-level-style-bullet text:bullet-char="•" text:level="1">
        <style:list-level-properties text:min-label-width="10mm"/>
      </text:list-level-style-bullet>
    </text:list-style>
    <text:list-style style:name="id1-3-2-2-5-3-2-2">
      <text:list-level-style-bullet text:bullet-char="•" text:level="1">
        <style:list-level-properties text:min-label-width="10mm"/>
      </text:list-level-style-bullet>
    </text:list-style>
    <text:list-style style:name="id1-3-2-2-5-3-2-2-1">
      <text:list-level-style-bullet text:bullet-char="•" text:level="1">
        <style:list-level-properties text:min-label-width="10mm"/>
      </text:list-level-style-bullet>
    </text:list-style>
    <text:list-style style:name="id1-3-2-2-5-3-2-2-2">
      <text:list-level-style-bullet text:bullet-char="•" text:level="1">
        <style:list-level-properties text:min-label-width="10mm"/>
      </text:list-level-style-bullet>
    </text:list-style>
    <text:list-style style:name="id1-3-2-2-5-3-2-2-3">
      <text:list-level-style-bullet text:bullet-char="•" text:level="1">
        <style:list-level-properties text:min-label-width="10mm"/>
      </text:list-level-style-bullet>
    </text:list-style>
    <text:list-style style:name="id1-3-2-2-5-3-2-2-4">
      <text:list-level-style-bullet text:bullet-char="•" text:level="1">
        <style:list-level-properties text:min-label-width="10mm"/>
      </text:list-level-style-bullet>
    </text:list-style>
    <text:list-style style:name="id1-3-2-2-5-3-2-2-5">
      <text:list-level-style-bullet text:bullet-char="•" text:level="1">
        <style:list-level-properties text:min-label-width="10mm"/>
      </text:list-level-style-bullet>
    </text:list-style>
    <text:list-style style:name="id1-3-2-2-5-4-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5-5-4-2-1-1">
      <style:table-column-properties style:rel-column-width="29*"/>
    </style:style>
    <style:style style:family="table-column" style:parent-style-name="colspec" style:name="id1-3-2-2-5-5-4-2-1-2">
      <style:table-column-properties style:rel-column-width="18*"/>
    </style:style>
    <style:style style:family="table-column" style:parent-style-name="colspec" style:name="id1-3-2-2-5-5-4-2-1-3">
      <style:table-column-properties style:rel-column-width="18*"/>
    </style:style>
    <style:style style:family="table-column" style:parent-style-name="colspec" style:name="id1-3-2-2-5-5-4-2-1-4">
      <style:table-column-properties style:rel-column-width="18*"/>
    </style:style>
  </office:automatic-styles>
  <office:body>
    <office:text>
      <text:p text:style-name="new_page_staatscourant"/>
      <text:p text:style-name="single-kop-titel">Handhavingsstrategie Evenementen Zandvoort</text:p>
      <text:section text:name="regeling_id1-3-2" text:style-name="regeling">
        <text:section text:name="aanhef_id1-3-2-1" text:style-name="aanhef">
          <text:section text:name="preambule_id1-3-2-1-1" text:style-name="preambule">
            <text:p text:style-name="al">De burgemeester van de gemeente Zandvoort,</text:p>
            <text:p text:style-name="al"/>
            <text:p text:style-name="al">besluit gelet op artikel 174 van de Gemeentewet de volgende regeling vast te stellen:</text:p>
            <text:p text:style-name="al"/>
            <text:p text:style-name="al">
            <text:span text:style-name="nadrukvet">Handhavingsstrategie Evenementen Zandvoort</text:span>
          </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p>
              <text:p text:style-name="al">Zandvoort kent ongeveer 120 grote en kleine evenementen per jaar. Evenementen dragen bij aan economische vitaliteit, sociale cohesie, saamhorigheid en verbinding in het dorp. Tegelijkertijd kunnen evenementen gevolgen hebben voor de leefbaarheid en veiligheid in Zandvoort. Vergunningsvoorwaarden en wet- en regelgeving geven de kaders waaraan organisatoren zich dienen te houden. Deze handhavingsstrategie geeft inzicht in de wijze waarop de gemeente optreedt tegen overtredingen door evenementenorganisatoren. De handhavingsstrategie ziet toe op evenementen die vallen onder de definitie van evenementen zoals vastgesteld in artikel 2:24 van de <text:a xlink:href="https://zandvoort.nl/algemene-plaatselijke-verordening" xlink:type="simple"><text:span text:style-name="nadrukondlijn">Algemene Plaatselijke Verordening van de gemeente Zandvoort</text:span></text:a>.</text:p>
              <text:p text:style-name="al"/>
            </text:section>
            <text:section text:name="paragraaf_id1-3-2-2-1-3" text:style-name="paragraaf">
              <text:p text:style-name="paragraaf_kop"><text:span text:style-name="label"/> <text:span text:style-name="nr">1.1</text:span> Aanleiding </text:p>
              <text:section text:name="structuurtekst_id1-3-2-2-1-3-2" text:style-name="structuurtekst">
                <text:p text:style-name="al">In 2025 heeft de raad <text:span text:style-name="nadrukvet">nieuw evenementenbeleid</text:span> vastgesteld.<text:note text:id="noot_id1-3-2-2-1-3-2-1-2" text:note-class="footnote"><text:note-citation text:label="1">1</text:note-citation><text:note-body><text:p text:style-name="noot.al">Het nieuwe <text:a xlink:href="https://zandvoort.nl/vernieuwing-evenementenbeleid" xlink:type="simple"><text:span text:style-name="nadrukondlijn">evenementenbeleid</text:span></text:a> is in 2025 vastgesteld.</text:p></text:note-body></text:note> Het oude evenementenbeleid was aan vernieuwing toe, onder andere omdat er nieuwe evenementen zijn bijgekomen die om een nieuwe richting vragen, en omdat bijvoorbeeld duurzaamheid en betaalbaarheid steeds belangrijker zijn. Bij het nieuwe evenementenbeleid is ook een Actie Agenda opgesteld, waarin de ambities, doelstellingen en activiteiten t/m 2028 zijn geformuleerd.</text:p>
                <text:p text:style-name="al"/>
                <text:p text:style-name="al">De positieve effecten van evenementen kunnen gepaard gaan met een <text:span text:style-name="nadrukvet">impact op de leefbaarheid en veiligheid</text:span> in Zandvoort. Vergunningsvoorwaarden en wet- en regelgeving geven de kaders waaraan organisatoren zich dienen te houden om evenementen veilig en met zo min mogelijk overlast te laten verlopen. Toezichthouders en handhaving zorgen voor controle op de naleving van deze kaders voorafgaand, tijdens en na afloop van evenementen.</text:p>
                <text:p text:style-name="al"/>
              </text:section>
            </text:section>
            <text:section text:name="paragraaf_id1-3-2-2-1-4" text:style-name="paragraaf">
              <text:p text:style-name="paragraaf_kop"><text:span text:style-name="label"/> <text:span text:style-name="nr">1.2</text:span> Doelen</text:p>
              <text:section text:name="structuurtekst_id1-3-2-2-1-4-2" text:style-name="structuurtekst">
                <text:p text:style-name="al">Deze handhavingsstrategie geeft inzicht in de wijze waarop de gemeente optreedt tegen overtredingen van evenementenorganisatoren. De handhavingsstrategie heeft tot doel om:</text:p>
                <text:list text:style-name="id1-3-2-2-1-4-2-2">
                  <text:list-item text:style-override="id1-3-2-2-1-4-2-2-1">
                    <text:number>•</text:number>
                    <text:p text:style-name="al">Evenementorganisatoren te wijzen op hun verantwoordelijkheden en te informeren over de consequenties van overtreding van vergunningsvoorwaarden en algemene wet- en regelgeving. </text:p>
                  </text:list-item>
                  <text:list-item text:style-override="id1-3-2-2-1-4-2-2-2">
                    <text:number>•</text:number>
                    <text:p text:style-name="al">Eenduidige en transparante handhaving te waarborgen door middel van duidelijke kaders en consequent optreden, zodat organisatoren weten wat zij van de gemeente kunnen verwachten.</text:p>
                  </text:list-item>
                </text:list>
                <text:p text:style-name="al">Uitgangspunt daarbij is dat er binnen de handhavingsstrategie ruimte bestaat om bij uitzondering maatwerk te bieden.</text:p>
                <text:p text:style-name="al"/>
              </text:section>
            </text:section>
            <text:section text:name="paragraaf_id1-3-2-2-1-5" text:style-name="paragraaf">
              <text:p text:style-name="paragraaf_kop"><text:span text:style-name="label"/> <text:span text:style-name="nr">1.3</text:span> Leeswijzer</text:p>
              <text:section text:name="structuurtekst_id1-3-2-2-1-5-2" text:style-name="structuurtekst">
                <text:p text:style-name="al">Hoofdstuk 2 licht de juridische grondslagen voor handhaving op evenementen toe. Hoofdstuk 3 behandelt gemeentelijke behandelclassificaties. Hoofdstuk 4 beschrijft toezicht, en hoofdstuk 5 de handhaving van overtredingen en sanctiestrategie.</text:p>
              </text:section>
            </text:section>
            <text:p text:style-name="hoofdstuk_bottom"/>
          </text:section>
          <text:section text:name="hoofdstuk_id1-3-2-2-2" text:style-name="hoofdstuk">
            <text:p text:style-name="hoofdstuk_kop"><text:span text:style-name="label"/> <text:span text:style-name="nr">2.</text:span> Juridisch kader </text:p>
            <text:section text:name="artikel_id1-3-2-2-2-2" text:style-name="artikel">
              <text:p text:style-name="artikel_kop_titel"><text:span text:style-name="artikel_kop_label"/> </text:p>
              <text:p text:style-name="al">Dit hoofdstuk bevat een korte toelichting op de relevante wettelijke kaders en de voorschriften van de evenementenvergunning. Hieruit volgen de juridische grondslagen voor toezicht en handhaving.</text:p>
              <text:p text:style-name="al"/>
              <text:p text:style-name="al">In de <text:span text:style-name="nadrukvet">Algemene Plaatselijke Verordening (APV)</text:span> staan regels van de gemeente Zandvoort over onder andere openbare orde en veiligheid.<text:note text:id="noot_id1-3-2-2-2-2-4-2" text:note-class="footnote"><text:note-citation text:label="2">2</text:note-citation><text:note-body><text:p text:style-name="noot.al">Link naar de <text:a xlink:href="https://zandvoort.nl/algemene-plaatselijke-verordening" xlink:type="simple"><text:span text:style-name="nadrukondlijn">APV van de gemeente Zandvoort</text:span></text:a>. De actuele versie van de APV is altijd van toepassing. Indien de APV wordt gewijzigd, wijzigt dit beleid automatisch mee, waardoor verwijzingen naar artikelen in dit document mogelijk niet langer actueel zijn.</text:p></text:note-body></text:note> Ook wordt in artikel 2:24 een definitie van het begrip evenement gegeven. Onder evenement wordt verstaan: elke voor publiek toegankelijke verrichting van vermaak, met uitzondering van:</text:p>
              <text:list text:style-name="id1-3-2-2-2-2-5">
                <text:list-item text:style-override="id1-3-2-2-2-2-5-1">
                  <text:number>a.</text:number>
                  <text:p text:style-name="al">bioscoop- en theatervoorstellingen die in daartoe bestemde gebouwen plaatsvinden;</text:p>
                </text:list-item>
                <text:list-item text:style-override="id1-3-2-2-2-2-5-2">
                  <text:number>b.</text:number>
                  <text:p text:style-name="al">markten als bedoeld in artikel 160, eerste lid, onder h, van de Gemeentewet en artikel 5:22 van de APV;</text:p>
                </text:list-item>
                <text:list-item text:style-override="id1-3-2-2-2-2-5-3">
                  <text:number>c.</text:number>
                  <text:p text:style-name="al">kansspelen als bedoeld in de Wet op de kansspelen;</text:p>
                </text:list-item>
                <text:list-item text:style-override="id1-3-2-2-2-2-5-4">
                  <text:number>d.</text:number>
                  <text:p text:style-name="al">het in een inrichting in de zin van de Alcoholwet gelegenheid geven tot dansen;</text:p>
                </text:list-item>
                <text:list-item text:style-override="id1-3-2-2-2-2-5-5">
                  <text:number>e.</text:number>
                  <text:p text:style-name="al">betogingen, samenkomsten en vergaderingen als bedoeld in de Wet openbare manifestaties;</text:p>
                </text:list-item>
                <text:list-item text:style-override="id1-3-2-2-2-2-5-6">
                  <text:number>f.</text:number>
                  <text:p text:style-name="al">activiteiten als bedoeld in artikel 2:9 en 2:39 van de APV.</text:p>
                </text:list-item>
              </text:list>
              <text:p text:style-name="al">Onder evenement wordt mede verstaan: een herdenkingsplechtigheid, een braderie, een optocht, niet zijnde een betoging op de weg, een feest, muziekvoorstelling of wedstrijd op of aan de weg en een klein evenement. Onder klein evenement wordt onder andere verstaan een straatfeest of buurtbarbecue op een dag.</text:p>
              <text:p text:style-name="al"/>
              <text:p text:style-name="al">Artikel 174 van de <text:span text:style-name="nadrukvet">Gemeentewet</text:span> draagt het toezicht op de openbare samenkomsten en vermakelijkheden alsmede op de voor het publiek openstaande gebouwen en daarbij behorende erven op aan de burgemeester. Op grond van artikel 125 lid 3 Gemeentewet is de burgemeester bevoegd een last onder bestuursdwang op te leggen indien de last dient tot handhaving van regels welke hij uitvoert. Het is de burgemeester die de evenementenvergunning verleent, inclusief overige toestemmingen die op grond van de APV nodig zijn (artikel 2.25 APV) en dus ligt ook handhaving primair bij de burgemeester. Artikel 5:32, eerste lid, van de Algemene wet bestuursrecht bepaalt dat een bestuursorgaan dat bevoegd is bestuursdwang toe te passen, in plaats daarvan aan de overtreder een last onder dwangsom kan opleggen.</text:p>
              <text:p text:style-name="al"/>
              <text:p text:style-name="al">Op grond van het bepaalde in artikel 3 van de <text:span text:style-name="nadrukvet">Alcoholwet</text:span> is het verboden zonder vergunning van de burgemeester het horecabedrijf of slijterbedrijf uit te oefenen. In artikel 35 van de Alcoholwet is de tapontheffing geregeld. Met een tapontheffing kan bij een evenement zwak-alcoholische drank worden verkocht bij een in de beschikking aangewezen bijzondere gelegenheid van tijdelijke aard voor een aaneengesloten periode van ten hoogste twaalf dagen.</text:p>
              <text:p text:style-name="al"/>
              <text:p text:style-name="al">De evenementenvergunning wordt afgegeven op grond van de APV. De <text:span text:style-name="nadrukvet">voorschriften van de evenementenvergunning</text:span> zijn bedoeld om de veiligheid van het evenement dekkend te maken. Er is een onderscheid tussen standaard- en maatwerkvoorschriften. De maatwerkvoorschriften komen voort uit de adviezen van de betrokken interne en externe partijen. Het aantal en welke voorschriften zijn afhankelijk van o.a. het type en de grootte van het evenement, maar ook van de evaluatie(s) van de voorgaande jaren. </text:p>
            </text:section>
            <text:p text:style-name="hoofdstuk_bottom"/>
          </text:section>
          <text:section text:name="hoofdstuk_id1-3-2-2-3" text:style-name="hoofdstuk">
            <text:p text:style-name="hoofdstuk_kop"><text:span text:style-name="label"/> <text:span text:style-name="nr">3.</text:span> Behandelclassificaties </text:p>
            <text:section text:name="artikel_id1-3-2-2-3-2" text:style-name="artikel">
              <text:p text:style-name="artikel_kop_titel"><text:span text:style-name="artikel_kop_label"/> </text:p>
              <text:p text:style-name="al">In dit hoofdstuk staan de verschillende behandelclassificaties van evenementen beschreven. Deze zijn toegelicht in het Evenementenbeleid Zandvoort 2025 en sluiten aan bij het Nationale Handboek Evenementenveiligheid.<text:note text:id="noot_id1-3-2-2-3-2-2-1" text:note-class="footnote"><text:note-citation text:label="3">3</text:note-citation><text:note-body><text:p text:style-name="noot.al">Link naar het <text:a xlink:href="https://evenementenhandboek.nl/" xlink:type="simple"><text:span text:style-name="nadrukondlijn">Nationale Handboek Evenementenveiligheid</text:span></text:a>.</text:p></text:note-body></text:note> Zodra een organisator zich bij de gemeente meldt, wordt er een inschatting gemaakt van risico’s van het evenement. Op basis van deze risico’s wordt de behandelclassificatie bepaald, hierover wordt de organisator geïnformeerd. De behandelclassificatie is van invloed op de vervolgstappen in het proces. De behandelclassificaties zijn als volgt:</text:p>
              <text:p text:style-name="al"/>
              <text:section text:name="table_id1-3-2-2-3-2-4" text:style-name="table">
                <text:p text:style-name="table_top"/>
                <table:table table:style-name="tgroup">
                  <table:table-column table:style-name="id1-3-2-2-3-2-4-1-1"/>
                  <table:table-column table:style-name="id1-3-2-2-3-2-4-1-2"/>
                  <table:table-row table:style-name="row">
                    <table:table-cell table:style-name="cell_frame_all" table:number-rows-spanned="1" table:number-columns-spanned="1">
                      <text:p text:style-name="table_al">
                        <text:span text:style-name="nadrukvet">Klein evenement</text:span>
                      </text:p>
                    </table:table-cell>
                    <table:table-cell table:style-name="cell_frame_all" table:number-rows-spanned="1" table:number-columns-spanned="1">
                      <text:p text:style-name="table_al">Een kleinschalig evenement, waarvoor geen vergunning hoeft te worden aangevraagd. Er kan worden volstaan met een <text:span text:style-name="nadrukvet">Melding Klein Evenement die uiterlijk 15 werkdagen </text:span>voor het evenement plaatsvindt bij de gemeente moet worden ingediend. In de Algemene Plaatselijke Verordening (APV) zijn de voorwaarden voor een melding vastgelegd. </text:p>
                    </table:table-cell>
                  </table:table-row>
                  <table:table-row table:style-name="row">
                    <table:table-cell table:style-name="cell_frame_all" table:number-rows-spanned="1" table:number-columns-spanned="1">
                      <text:p text:style-name="table_al">
                        <text:span text:style-name="nadrukvet">Regulier evenement (A)</text:span>
                      </text:p>
                    </table:table-cell>
                    <table:table-cell table:style-name="cell_frame_all" table:number-rows-spanned="1" table:number-columns-spanned="1">
                      <text:p text:style-name="table_al">Een evenement met praktisch geen risico’s, waarbij operationele voorbereiding en uitvoering door één of meer diensten op het gebied van openbare orde en veiligheid niet noodzakelijk wordt geacht. Hiervoor geldt een <text:span text:style-name="nadrukvet">vergunningplicht</text:span>. </text:p>
                    </table:table-cell>
                  </table:table-row>
                  <table:table-row table:style-name="row">
                    <table:table-cell table:style-name="cell_frame_all" table:number-rows-spanned="1" table:number-columns-spanned="1">
                      <text:p text:style-name="table_al">
                        <text:span text:style-name="nadrukvet">Aandacht evenement (B) </text:span>
                      </text:p>
                    </table:table-cell>
                    <table:table-cell table:style-name="cell_frame_all" table:number-rows-spanned="1" table:number-columns-spanned="1">
                      <text:p text:style-name="table_al">Een evenement met één of meerdere risico’s, waarbij operationele voorbereiding en uitvoering door één of meer diensten voorstelbaar wordt geacht. Hiervoor geldt een <text:span text:style-name="nadrukvet">vergunningplicht</text:span>. </text:p>
                    </table:table-cell>
                  </table:table-row>
                  <table:table-row table:style-name="row">
                    <table:table-cell table:style-name="cell_frame_all" table:number-rows-spanned="1" table:number-columns-spanned="1">
                      <text:p text:style-name="table_al">
                        <text:span text:style-name="nadrukvet">Risicovol evenement (C)</text:span>
                      </text:p>
                    </table:table-cell>
                    <table:table-cell table:style-name="cell_frame_all" table:number-rows-spanned="1" table:number-columns-spanned="1">
                      <text:p text:style-name="table_al">Een evenement waarbij sprake is van één of meerdere grootschalige risico’s, waarbij operationele voorbereiding en uitvoering door één of meer diensten noodzakelijk worden geacht. Hiervoor geldt een <text:span text:style-name="nadrukvet">vergunningplicht</text:span>. </text:p>
                    </table:table-cell>
                  </table:table-row>
                </table:table>
                <text:p text:style-name="table_bottom"/>
              </text:section>
            </text:section>
            <text:p text:style-name="hoofdstuk_bottom"/>
          </text:section>
          <text:section text:name="hoofdstuk_id1-3-2-2-4" text:style-name="hoofdstuk">
            <text:p text:style-name="hoofdstuk_kop"><text:span text:style-name="label"/> <text:span text:style-name="nr">4.</text:span> Toezicht </text:p>
            <text:section text:name="artikel_id1-3-2-2-4-2" text:style-name="artikel">
              <text:p text:style-name="artikel_kop_titel"><text:span text:style-name="artikel_kop_label"/> </text:p>
              <text:p text:style-name="al">In dit hoofdstuk wordt de werkwijze rondom toezicht op evenementen toegelicht: van de voorbereidingen voorafgaand aan een evenement, de uitvoering tijdens het evenement, tot en met de evaluatie en opvolging achteraf.</text:p>
              <text:p text:style-name="al"/>
            </text:section>
            <text:section text:name="paragraaf_id1-3-2-2-4-3" text:style-name="paragraaf">
              <text:p text:style-name="paragraaf_kop"><text:span text:style-name="label"/> <text:span text:style-name="nr">4.1</text:span> Voorafgaand aan het evenement</text:p>
              <text:section text:name="structuurtekst_id1-3-2-2-4-3-2" text:style-name="structuurtekst">
                <text:p text:style-name="al">Na ontvangst van de vergunningaanvraag vindt voor alle C-evenementen en B-evenementen met aandachtspunten<text:note text:id="noot_id1-3-2-2-4-3-2-1-1" text:note-class="footnote"><text:note-citation text:label="4">4</text:note-citation><text:note-body><text:p text:style-name="noot.al">Aandachtspunten zijn onder andere evenementen die voor het eerst plaatsvinden of kunnen volgen uit een voorgaande evaluatie van een bestaand evenement.</text:p></text:note-body></text:note> een <text:span text:style-name="nadrukvet">vooroverleg</text:span> plaats onder regie van de gemeente. Tijdens dit vooroverleg wordt de aanvraag besproken en worden adviezen van o.a. de hulpdiensten opgehaald. Hieruit volgen acties, zoals de op te nemen voorwaarden, welke vorm van toezicht passend is, en welke communicatie (richting omwonenden) passend is. Ook heeft de organisator na het vooroverleg nog tijd om aanpassingen te maken in de plannen op basis van de punten uit het vooroverleg. Hierna volgt, als is voldaan aan alle voorwaarden, de <text:span text:style-name="nadrukvet">toekenning van de aanvraag</text:span>, inclusief de op te leggen standaard- en eventuele specifieke vergunningsvoorschriften. Voorafgaand aan het evenement vindt voor alle C-evenementen en de meeste B-evenementen met aandachtspunten een <text:span text:style-name="nadrukvet">(multidisciplinaire) schouw</text:span> plaats. Voor A-evenementen kan er eventueel naar aanleiding van een melding een schouw plaatsvinden. Tijdens de schouw wordt op basis van de stukken die zijn aangeleverd bij de vergunningaanvraag nagegaan of het evenement conform de vergunningsvoorwaarden is opgezet. Vervolgens wordt tijdens de schouw beoordeeld of het evenement conform vergunning kan plaatsvinden, ook als hier om bepaalde redenen van wordt afgeweken. Op basis van de uitkomsten van de schouw en de eventuele aan te passen zaken mag het evenement plaatsvinden. Om controle en toezicht tijdens het evenement aan te sturen, wordt op basis van de behandelclassificatie en aan de hand van de adviezen, voorschriften en eerdere evaluaties door de gemeente eventueel een <text:span text:style-name="nadrukvet">werkopdracht toezicht en handhaving</text:span> geformuleerd. Hierin worden ook een aantal vaste speerpunten meegenomen waar altijd op wordt gecontroleerd (zie hieronder). </text:p>
                <text:p text:style-name="al"/>
              </text:section>
            </text:section>
            <text:section text:name="paragraaf_id1-3-2-2-4-4" text:style-name="paragraaf">
              <text:p text:style-name="paragraaf_kop"><text:span text:style-name="label"/> <text:span text:style-name="nr">4.2</text:span> Tijdens het evenement</text:p>
              <text:section text:name="structuurtekst_id1-3-2-2-4-4-2" text:style-name="structuurtekst">
                <text:p text:style-name="al">
                <text:span text:style-name="nadrukvet">Toezicht tijdens evenementen</text:span> vindt plaats naar aanleiding van een werkopdracht toezicht en handhaving, melding van bijvoorbeeld een bewoner of ondernemer, of een eigen waarneming van de gemeente. Er vindt standaard controle plaats bij C-evenementen, bij nieuwe B-evenementen en bij B-evenementen met aandachtspunten. Ook andere evenementen kunnen ten alle tijden worden gecontroleerd. Naast de aandachtspunten in de werkopdracht zijn er een aantal vaste prioriteiten waarop wordt gecontroleerd:</text:p>
                <text:list text:style-name="id1-3-2-2-4-4-2-2">
                  <text:list-item text:style-override="id1-3-2-2-4-4-2-2-1">
                    <text:number>•</text:number>
                    <text:p text:style-name="al">Openbare orde en veiligheid;</text:p>
                  </text:list-item>
                  <text:list-item text:style-override="id1-3-2-2-4-4-2-2-2">
                    <text:number>•</text:number>
                    <text:p text:style-name="al">Alcohol schenken aan minderjarigen;</text:p>
                  </text:list-item>
                  <text:list-item text:style-override="id1-3-2-2-4-4-2-2-3">
                    <text:number>•</text:number>
                    <text:p text:style-name="al">Milieu, waaronder geluid en afval. </text:p>
                  </text:list-item>
                </text:list>
                <text:p text:style-name="al">Als er direct actie vereist is, wordt dit opgeschaald binnen de gemeente, naar de politie en/of hulpdiensten. In het volgende hoofdstuk beschrijven we wat er wordt gedaan als er een overtreding wordt geconstateerd.</text:p>
                <text:p text:style-name="al"/>
                <text:p text:style-name="al">In geval van <text:span text:style-name="nadrukvet">bijzondere omstandigheden</text:span>, bijvoorbeeld veranderde weersomstandigheden of politiek-maatschappelijke ontwikkelingen, is de burgemeester beslissingsbevoegd om tijdens de uitvoering van het evenement aanwijzingen te geven of voorwaarden te stellen die <text:span text:style-name="nadrukvet">afwijken van hetgeen dat in de vergunning is bepaald</text:span>. Wat hierover mondeling wordt gecommuniceerd aan organisatoren wordt ook schriftelijk vastgelegd. </text:p>
                <text:p text:style-name="al"/>
                <text:section text:name="table_id1-3-2-2-4-4-2-7" text:style-name="table">
                  <text:p text:style-name="table_top"/>
                  <table:table table:style-name="tgroup">
                    <table:table-column table:style-name="id1-3-2-2-4-4-2-7-1-1"/>
                    <table:table-row table:style-name="row">
                      <table:table-cell table:style-name="cell_frame_all" table:number-rows-spanned="1" table:number-columns-spanned="1">
                        <text:p text:style-name="table_al">
                          <text:span text:style-name="nadrukvet">Taken en verantwoordelijkheden van beveiligingsbedrijven op evenementen:</text:span>
                        </text:p>
                        <text:list text:style-name="id1-3-2-2-4-4-2-7-1-2-1-1-2">
                          <text:list-item text:style-override="id1-3-2-2-4-4-2-7-1-2-1-1-2-1">
                            <text:number>•</text:number>
                            <text:p text:style-name="table_al">Het aantal beveiligers en de criteria voor inzet worden vastgelegd in het inzetplan.</text:p>
                          </text:list-item>
                          <text:list-item text:style-override="id1-3-2-2-4-4-2-7-1-2-1-1-2-2">
                            <text:number>•</text:number>
                            <text:p text:style-name="table_al">Beveiligingsbedrijven zijn primair verantwoordelijk voor <text:span text:style-name="nadrukondlijn">toezicht</text:span> op de orde en veiligheid <text:span text:style-name="nadrukondlijn">binnen het evenemententerrein</text:span>, inclusief toegangscontrole, crowdmanagement en naleving van huisregels.</text:p>
                          </text:list-item>
                          <text:list-item text:style-override="id1-3-2-2-4-4-2-7-1-2-1-1-2-3">
                            <text:number>•</text:number>
                            <text:p text:style-name="table_al">Beveiligers <text:span text:style-name="nadrukondlijn">signaleren</text:span> overtredingen en risico’s richting de gemeente en politie en <text:span text:style-name="nadrukondlijn">escaleren</text:span> bij incidenten conform afspraken in het inzetplan.</text:p>
                          </text:list-item>
                          <text:list-item text:style-override="id1-3-2-2-4-4-2-7-1-2-1-1-2-4">
                            <text:number>•</text:number>
                            <text:p text:style-name="table_al">Beveiligers ondersteunen bij de uitvoering van noodprocedures en ontruimen, in samenwerking met hulpdiensten.</text:p>
                          </text:list-item>
                          <text:list-item text:style-override="id1-3-2-2-4-4-2-7-1-2-1-1-2-5">
                            <text:number>•</text:number>
                            <text:p text:style-name="table_al">Beveiligers handelen binnen de kaders van de Wet particuliere beveiligingsorganisaties en recherchebureaus (Wpbr) en uitsluitend op het terrein waarvoor zij zijn ingehuurd.</text:p>
                          </text:list-item>
                        </text:list>
                      </table:table-cell>
                    </table:table-row>
                  </table:table>
                  <text:p text:style-name="table_bottom"/>
                </text:section>
                <text:p text:style-name="al"/>
              </text:section>
            </text:section>
            <text:section text:name="paragraaf_id1-3-2-2-4-5" text:style-name="paragraaf">
              <text:p text:style-name="paragraaf_kop"><text:span text:style-name="label"/> <text:span text:style-name="nr">4.3</text:span> Na afloop van het evenement</text:p>
              <text:section text:name="structuurtekst_id1-3-2-2-4-5-2" text:style-name="structuurtekst">
                <text:p text:style-name="al">Na afloop van het evenement vindt een <text:span text:style-name="nadrukvet">evaluatie</text:span> plaats voor alle evenementen die in het vooroverleg zijn meegenomen en voor evenementen waar tijdens het evenement aanleiding is gebleken voor een evaluatie. In de evaluatie wordt onder andere gekeken naar wat beter kan voor het evenement en/of de omgeving, worden eventuele meldingen en/of klachten doorgenomen, en wordt beoordeeld wat de eventuele consequenties zijn voor de toekomst. De uitkomsten van de evaluatie kunnen mogelijk de basis vormen voor aanpassingen in de vergunningaanvraag, de invulling van de vergunningsvoorschriften en het eventuele toezicht daarop, en/of het al dan niet toekennen van de vergunningaanvraag voor de volgende editie van hetzelfde evenement. </text:p>
              </text:section>
            </text:section>
            <text:p text:style-name="hoofdstuk_bottom"/>
          </text:section>
          <text:section text:name="hoofdstuk_id1-3-2-2-5" text:style-name="hoofdstuk">
            <text:p text:style-name="hoofdstuk_kop"><text:span text:style-name="label"/> <text:span text:style-name="nr">5.</text:span> Handhaving en sanctiestrategie </text:p>
            <text:section text:name="artikel_id1-3-2-2-5-2" text:style-name="artikel">
              <text:p text:style-name="artikel_kop_titel"><text:span text:style-name="artikel_kop_label"/> </text:p>
              <text:p text:style-name="al">Dit hoofdstuk beschrijft de <text:span text:style-name="nadrukvet">uitgangspunten bij het sanctioneren</text:span>, de <text:span text:style-name="nadrukvet">handhavingsinstrumenten</text:span> en de <text:span text:style-name="nadrukvet">sanctiematrix</text:span>. </text:p>
              <text:p text:style-name="al"/>
            </text:section>
            <text:section text:name="paragraaf_id1-3-2-2-5-3" text:style-name="paragraaf">
              <text:p text:style-name="paragraaf_kop"><text:span text:style-name="label"/> <text:span text:style-name="nr">5.1</text:span> Uitgangspunten bij het sanctioneren</text:p>
              <text:section text:name="structuurtekst_id1-3-2-2-5-3-2" text:style-name="structuurtekst">
                <text:p text:style-name="al">In de handhaving op overtredingen hanteert de gemeente de volgende uitgangspunten:</text:p>
                <text:list text:style-name="id1-3-2-2-5-3-2-2">
                  <text:list-item text:style-override="id1-3-2-2-5-3-2-2-1">
                    <text:number>•</text:number>
                    <text:p text:style-name="al">
                    <text:span text:style-name="nadrukvet">Evenredigheid</text:span>: de maatregel die wordt ingezet is noodzakelijk om de overtreding te beëindigen en/of de overtreder te prikkelen om overtreding te beëindigen.</text:p>
                  </text:list-item>
                  <text:list-item text:style-override="id1-3-2-2-5-3-2-2-2">
                    <text:number>•</text:number>
                    <text:p text:style-name="al">
                    <text:span text:style-name="nadrukvet">Proportionaliteit en subsidiariteit</text:span>: de maatregel dient niet verder te strekken dan strikt noodzakelijk en bij de keuze uit verschillende bevoegdheden wordt geen zwaardere bevoegdheid gebruikt dan op basis van redelijkheid is gewenst. </text:p>
                  </text:list-item>
                  <text:list-item text:style-override="id1-3-2-2-5-3-2-2-3">
                    <text:number>•</text:number>
                    <text:p text:style-name="al">
                    <text:span text:style-name="nadrukvet">Gevolgen van cumulatie</text:span>: bij constatering van stapeling en/of herhaaldelijk overtreden binnen de te hanteren verjaringstermijn zal zwaarder worden gehandhaafd.</text:p>
                  </text:list-item>
                  <text:list-item text:style-override="id1-3-2-2-5-3-2-2-4">
                    <text:number>•</text:number>
                    <text:p text:style-name="al">
                    <text:span text:style-name="nadrukvet">Verjaringstermijn</text:span>: bij het doorlopen van de sanctiestrategie geldt een verjaringstermijn van drie jaar of vijf opvolgende evenementen. Na het verstrijken van drie jaar of het organiseren van vijf evenementen zonder dat er nieuwe overtredingen zijn geconstateerd, start de sanctiestrategie in beginsel weer van voor af aan. </text:p>
                  </text:list-item>
                  <text:list-item text:style-override="id1-3-2-2-5-3-2-2-5">
                    <text:number>•</text:number>
                    <text:p text:style-name="al">
                    <text:span text:style-name="nadrukvet">Hersteltermijn LOD/LOB</text:span>: als een last onder dwangsom (LOD) of last onder bestuursdwang (LOB) wordt opgelegd, wordt in het besluit een begunstigingstermijn gesteld waarbinnen de in het besluit beschreven herstelmaatregelen kunnen worden uitgevoerd.</text:p>
                  </text:list-item>
                </text:list>
              </text:section>
            </text:section>
            <text:section text:name="paragraaf_id1-3-2-2-5-4" text:style-name="paragraaf">
              <text:p text:style-name="paragraaf_kop"><text:span text:style-name="label"/> <text:span text:style-name="nr">5.2</text:span> Handhavingsinstrumenten</text:p>
              <text:section text:name="structuurtekst_id1-3-2-2-5-4-2" text:style-name="structuurtekst">
                <text:p text:style-name="al">In deze paragraaf worden de belangrijkste handhavingsinstrumenten van de gemeente kort toegelicht. Per instrument wordt beschreven wat het instrument inhoudt en de situaties waarin het kan worden toegepast. Waar relevant wordt ook de juridische grondslag benoemd en hoe het proces in grote lijnen verloopt. Naast handhaving door de gemeente kan handhaving ook plaatsvinden door andere instanties, zoals de Omgevingsdienst IJmond. Het inzetten van de handhavingsinstrumenten heeft twee doelen. Enerzijds worden de instrumenten gebruikt om de overtreding te laten beëindigen, anderzijds om herhaling van de overtreding te voorkomen. </text:p>
                <text:p text:style-name="al"/>
                <text:p text:style-name="al">De burgemeester heeft beschikking tot de volgende handhavingsinstrumenten, die oplopen in zwaarte en intensiteit:</text:p>
                <text:p text:style-name="al"/>
                <text:p text:style-name="al">
                <text:span text:style-name="nadrukvet">Waarschuwing</text:span>
              </text:p>
                <text:p text:style-name="al">Het eerste instrument waarvan gebruik kan worden gemaakt bij overtreding van de vergunningsvoorschriften is de bestuurlijke waarschuwing. De waarschuwing kan door de toezichthouders op verschillende momenten worden ingezet, bijvoorbeeld tijdens de opbouw van een evenement of voor aanvang. Een waarschuwing die tijdens een schouw mondeling wordt gecommuniceerd, wordt schriftelijk vastgelegd in het schouwverslag. Een bestuurlijke waarschuwing heeft tot doel te voorkomen dat een overtreding daadwerkelijk plaatsvindt en kan ook de mededeling bevatten dat bij een volgende overtreding wordt overgegaan tot het nemen van een formeel handhavingsbesluit. Een mondeling gegeven waarschuwing dient later alsnog schriftelijk te worden bevestigd. </text:p>
                <text:p text:style-name="al"/>
                <text:p text:style-name="al">
                <text:span text:style-name="nadrukvet">Opleggen bestuurlijke maatregel: last onder bestuursdwang (LOB) of last onder dwangsom (LOD)</text:span>
              </text:p>
                <text:p text:style-name="al">Wanneer de organisator van een evenement na de mondelinge bestuurlijke waarschuwing niet de overtreding ongedaan heeft gemaakt of aanwijzingen van de toezichthouders niet opvolgt, wordt er een bestuurlijke maatregel opgelegd. De bestuurlijke maatregel die wordt ingezet kan bestaan uit een last onder bestuursdwang of last onder dwangsom. </text:p>
                <text:p text:style-name="al"/>
                <text:p text:style-name="al">
                <text:span text:style-name="nadrukvet">Last onder bestuursdwang (artikel 5:21 Awb)</text:span>
              </text:p>
                <text:p text:style-name="al">De last onder bestuursdwang bestaat uit twee elementen:</text:p>
                <text:list text:style-name="id1-3-2-2-5-4-2-13">
                  <text:list-item text:style-override="id1-3-2-2-5-4-2-13-1">
                    <text:number>1.</text:number>
                    <text:p text:style-name="al">Een last tot geheel of gedeeltelijk herstel van de overtreding.</text:p>
                  </text:list-item>
                  <text:list-item text:style-override="id1-3-2-2-5-4-2-13-2">
                    <text:number>2.</text:number>
                    <text:p text:style-name="al">De bevoegdheid om de last door feitelijk handelen ten uitvoer te leggen, indien de last niet of niet tijdig wordt uitgevoerd.</text:p>
                  </text:list-item>
                </text:list>
                <text:p text:style-name="al">
                <text:span text:style-name="nadrukvet">Last onder dwangsom (artikel 5:32 Awb)</text:span>
              </text:p>
                <text:p text:style-name="al">De last onder dwangsom bestaat ook uit twee elementen:</text:p>
                <text:list text:style-name="id1-3-2-2-5-4-2-16">
                  <text:list-item text:style-override="id1-3-2-2-5-4-2-16-1">
                    <text:number>1.</text:number>
                    <text:p text:style-name="al">Een last tot geheel of gedeeltelijk herstel van de overtreding.</text:p>
                  </text:list-item>
                  <text:list-item text:style-override="id1-3-2-2-5-4-2-16-2">
                    <text:number>2.</text:number>
                    <text:p text:style-name="al">De verplichting tot betaling van een geldsom, indien de last niet of tijdig wordt uitgevoerd.</text:p>
                  </text:list-item>
                </text:list>
                <text:p text:style-name="al">Het doel van deze herstelsancties is het geheel of gedeeltelijk beëindigen van de overtreding, dan wel de gevolgen van de overtreding te beperken of weg te nemen. De hoogte van de dwangsom wordt bepaald op grond van de zwaarte van het geschonden belang enerzijds en anderzijds de beoogde effectiviteit. Daarbij wordt ook rekening gehouden met het economische voordeel dat de organisator van het evenement naar verwachting heeft genoten door de overtreding te begaan. Als de omstandigheden daar aanleiding voor geven, kan van deze bedragen worden afgeweken en gekozen worden voor een hoger of lager bedrag. Dit dient gemotiveerd te worden. </text:p>
                <text:p text:style-name="al"/>
                <text:p text:style-name="al">
                <text:span text:style-name="nadrukvet">Invorderen verbeurde dwangsom</text:span>
              </text:p>
                <text:p text:style-name="al">Na het opleggen van een last onder dwangsom kan bij een volgende overtreding de verbeurde dwangsom worden ingevorderd. Hiervoor wordt een invorderingsbeschikking vastgesteld. De overtreder wordt zo op de hoogte gesteld hoe hoog de dwangsom is die hij dient te betalen en wordt een betalingstermijn aan de overtreder medegedeeld.</text:p>
                <text:p text:style-name="al"/>
                <text:p text:style-name="al">
                <text:span text:style-name="nadrukvet">(Gedeeltelijk) intrekken van de vergunning</text:span>
              </text:p>
                <text:p text:style-name="al">De burgemeester kan een vergunning of ontheffing gedeeltelijk wijzigen of intrekken wanneer voorschriften of beperkingen niet worden nageleefd. Dit kan ook noodzakelijk zijn ter bescherming van het belang waarvoor de vergunning of ontheffing is verleend (artikel 1.6 lid 1 sub c). </text:p>
                <text:p text:style-name="al"/>
                <text:p text:style-name="al">
                <text:span text:style-name="nadrukvet">(Tijdelijk) stilleggen van een evenement (artikel 172 lid 3 Gemeentewet)</text:span>
              </text:p>
                <text:p text:style-name="al">In geval van (dreigende) verstoring van de openbare orde kan de burgemeester een evenement (al dan niet vergund) (tijdelijk) stilleggen of beëindigen als dit nodig is om de openbare orde en veiligheid te waarborgen. Dit gebeurt vaak in combinatie met de bevoegdheid tot (gedeeltelijk) intrekking van de evenementenvergunning of door middel van een LOB. </text:p>
                <text:p text:style-name="al"/>
                <text:p text:style-name="al">
                <text:span text:style-name="nadrukvet">Bestuurlijke strafbeschikking</text:span>
              </text:p>
                <text:p text:style-name="al">De bestuurlijke strafbeschikking is een strafrechtelijk boete-instrument in handen van bestuurlijke functionarissen. Het instrument heeft een punitief karakter. Daarmee onderscheidt de bestuurlijke strafbeschikking zich van bestuursrechtelijke sanctiebevoegdheden als de last onder bestuursdwang of de last onder dwangsom en zogenaamde herstelsancties.</text:p>
                <text:p text:style-name="al"/>
              </text:section>
            </text:section>
            <text:section text:name="paragraaf_id1-3-2-2-5-5" text:style-name="paragraaf">
              <text:p text:style-name="paragraaf_kop"><text:span text:style-name="label"/> <text:span text:style-name="nr">5.3</text:span> Sanctiematrix </text:p>
              <text:section text:name="structuurtekst_id1-3-2-2-5-5-2" text:style-name="structuurtekst">
                <text:p text:style-name="al">In de sanctiematrix staan (naar behandelclassificatie) per categorie en vergunningsvoorschrift richtlijnen beschreven over <text:span text:style-name="nadrukvet">welke sanctie volgt bij welke overtreding</text:span>. Onderstaande matrix is niet uitputtelijk: het betreft een indicatieve lijst van gangbare vergunningvoorschriften. De genoemde voorschriften zijn dus niet volledig en kunnen bovendien in de toekomst worden aangepast.</text:p>
                <text:p text:style-name="al"/>
                <text:p text:style-name="al">In de sanctiematrix is in de meeste gevallen gekozen voor een Last onder Dwangsom (LOD) als richtlijn, omdat dit een effectief en proportioneel middel is dat de overtreder in staat stelt zelf de overtreding te beëindigen. Bij constatering van overtredingen die niet in de matrix zijn opgenomen, kan de burgemeester gemotiveerd aansluiting zoeken bij een van de van de bepalingen van dezelfde categorie in de matrix. Indien de situatie daar aanleiding toe geeft, kan gemotiveerd van de handhavingsstrategie worden afgeweken. Dit kan betekenen dat een maatregel wordt overgeslagen, verzwaard of verlicht, dat de hoogte van een dwangsom wordt aangepast of andere handhavingsinstrumenten zoals toegelicht onder 5.2 worden ingezet. Bij de motivering kunnen onder meer de ernst en het aantal overtredingen, de mate van overlast of risico’s voor de openbare orde en veiligheid, en de gewenste werking van het handhavingsbesluit worden betrokken.</text:p>
              </text:section>
              <text:section text:name="artikel_id1-3-2-2-5-5-3" text:style-name="artikel">
                <text:p text:style-name="artikel_kop_titel"><text:span text:style-name="artikel_kop_label"/> <text:span text:style-name="artikel_kop_nr">5.3.1</text:span> Toelichting sanctiemodel </text:p>
                <text:p text:style-name="al">In de sanctiematrix is de hoogte van de LOD gekoppeld aan de behandelclassificatie van het evenement (A, B of C)<text:note text:id="noot_id1-3-2-2-5-5-3-2-1" text:note-class="footnote"><text:note-citation text:label="5">5</text:note-citation><text:note-body><text:p text:style-name="noot.al">Zie hoofdstuk 3 voor een nadere toelichting op de behandelclassificaties.</text:p></text:note-body></text:note>, de kosten van de leges<text:note text:id="noot_id1-3-2-2-5-5-3-2-2" text:note-class="footnote"><text:note-citation text:label="6">6</text:note-citation><text:note-body><text:p text:style-name="noot.al">In 2026 waren de legeskosten EUR 224,- voor A evenementen, EUR 419,- voor B evenementen en EUR 4.814,- voor C evenementen.</text:p></text:note-body></text:note> en de zwaarte van de overtreding. Daarnaast is onderscheid gemaakt tussen lichte, middelmatige en zware overtredingen. Middelmatige en zware overtredingen zijn respectievelijk 6× en 12× de lichte sanctie, die per categorie volgens een vaste schaal wordt vastgesteld. In de sanctiematrix staat per overtreding en per behandelclassificatie een maximumbedrag voor de sanctiehoogte weergegeven. </text:p>
                <text:p text:style-name="al"/>
                <text:p text:style-name="al">Wanneer een LOD is opgelegd en niet tijdig wordt nageleefd, wordt de dwangsom verbeurd. Indien daarna opnieuw een overtreding wordt geconstateerd, geldt dit als een nieuwe overtreding. In dat geval wordt een nieuwe LOD opgelegd, waarbij het bedrag conform de sanctiematrix met 50% wordt verhoogd.</text:p>
              </text:section>
              <text:section text:name="artikel_id1-3-2-2-5-5-4" text:style-name="artikel">
                <text:p text:style-name="artikel_kop_titel"><text:span text:style-name="artikel_kop_label"/> <text:span text:style-name="artikel_kop_nr">5.3.2</text:span> Sanctiematrix </text:p>
                <text:section text:name="table_id1-3-2-2-5-5-4-2" text:style-name="table">
                  <text:p text:style-name="table_top"/>
                  <table:table table:style-name="tgroup">
                    <table:table-column table:style-name="id1-3-2-2-5-5-4-2-1-1"/>
                    <table:table-column table:style-name="id1-3-2-2-5-5-4-2-1-2"/>
                    <table:table-column table:style-name="id1-3-2-2-5-5-4-2-1-3"/>
                    <table:table-column table:style-name="id1-3-2-2-5-5-4-2-1-4"/>
                    <table:table-row table:style-name="row">
                      <table:table-cell table:style-name="cell_frame_all" table:number-rows-spanned="1" table:number-columns-spanned="1">
                        <text:p text:style-name="table_al">
                          <text:span text:style-name="nadrukvet">Vergunningvoorschrift</text:span>
                        </text:p>
                      </table:table-cell>
                      <table:table-cell table:style-name="cell_frame_all" table:number-rows-spanned="1" table:number-columns-spanned="1">
                        <text:p text:style-name="table_al">
                          <text:span text:style-name="nadrukvet">1<text:span text:style-name="sup">e</text:span> constatering</text:span>
                        </text:p>
                      </table:table-cell>
                      <table:table-cell table:style-name="cell_frame_all" table:number-rows-spanned="1" table:number-columns-spanned="1">
                        <text:p text:style-name="table_al">
                          <text:span text:style-name="nadrukvet">2<text:span text:style-name="sup">e</text:span> constatering</text:span>
                        </text:p>
                      </table:table-cell>
                      <table:table-cell table:style-name="cell_frame_all" table:number-rows-spanned="1" table:number-columns-spanned="1">
                        <text:p text:style-name="table_al">
                          <text:span text:style-name="nadrukvet">3<text:span text:style-name="sup">e</text:span> constatering</text:span>
                        </text:p>
                      </table:table-cell>
                    </table:table-row>
                    <table:table-row table:style-name="row">
                      <table:table-cell table:style-name="cell_frame_all" table:number-rows-spanned="1" table:number-columns-spanned="4">
                        <text:p text:style-name="table_al">
                          <text:span text:style-name="nadrukvet">Algemene voorschriften </text:span>
                        </text:p>
                      </table:table-cell>
                    </table:table-row>
                    <table:table-row table:style-name="row">
                      <table:table-cell table:style-name="cell_frame_all" table:number-rows-spanned="3" table:number-columns-spanned="1">
                        <text:p text:style-name="table_al"> Omwonenden, ondernemers en/of andere betrokkenen die mogelijk effecten van het evenement ondervinden, zijn niet tijdig geïnformeerd. </text:p>
                        <text:p text:style-name="table_al">
                          <text:span text:style-name="nadrukvet">Licht</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250</text:p>
                      </table:table-cell>
                      <table:table-cell table:style-name="cell_frame_all" table:number-rows-spanned="1" table:number-columns-spanned="1">
                        <text:p text:style-name="table_al">A: LOD EUR 375</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500</text:p>
                      </table:table-cell>
                      <table:table-cell table:style-name="cell_frame_all" table:number-rows-spanned="1" table:number-columns-spanned="1">
                        <text:p text:style-name="table_al">B: LOD EUR 750</text:p>
                      </table:table-cell>
                    </table:table-row>
                    <table:table-row table:style-name="row">
                      <table:table-cell table:style-name="cell_frame_all" table:number-rows-spanned="1" table:number-columns-spanned="1">
                        <text:p text:style-name="table_al">C: LOD EUR 1.000</text:p>
                      </table:table-cell>
                      <table:table-cell table:style-name="cell_frame_all" table:number-rows-spanned="1" table:number-columns-spanned="1">
                        <text:p text:style-name="table_al">C: LOD EUR 1.500</text:p>
                      </table:table-cell>
                      <table:table-cell table:style-name="cell_frame_all" table:number-rows-spanned="1" table:number-columns-spanned="1">
                        <text:p text:style-name="table_al">C: LOD EUR 2.000</text:p>
                      </table:table-cell>
                    </table:table-row>
                    <table:table-row table:style-name="row">
                      <table:table-cell table:style-name="cell_frame_all" table:number-rows-spanned="3" table:number-columns-spanned="1">
                        <text:p text:style-name="table_al"> Aanwijzingen door gemeente, politie en brandweer zijn niet opgevolgd. </text:p>
                        <text:p text:style-name="table_al">
                          <text:span text:style-name="nadrukvet">Maatwerk</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maatwerk</text:p>
                      </table:table-cell>
                      <table:table-cell table:style-name="cell_frame_all" table:number-rows-spanned="1" table:number-columns-spanned="1">
                        <text:p text:style-name="table_al">A: LOD maatwerk</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maatwerk</text:p>
                      </table:table-cell>
                      <table:table-cell table:style-name="cell_frame_all" table:number-rows-spanned="1" table:number-columns-spanned="1">
                        <text:p text:style-name="table_al">B: LOD maatwerk</text:p>
                      </table:table-cell>
                    </table:table-row>
                    <table:table-row table:style-name="row">
                      <table:table-cell table:style-name="cell_frame_all" table:number-rows-spanned="1" table:number-columns-spanned="1">
                        <text:p text:style-name="table_al">C: LOD maatwerk</text:p>
                      </table:table-cell>
                      <table:table-cell table:style-name="cell_frame_all" table:number-rows-spanned="1" table:number-columns-spanned="1">
                        <text:p text:style-name="table_al">C: LOD maatwerk</text:p>
                      </table:table-cell>
                      <table:table-cell table:style-name="cell_frame_all" table:number-rows-spanned="1" table:number-columns-spanned="1">
                        <text:p text:style-name="table_al">C: LOD maatwerk</text:p>
                      </table:table-cell>
                    </table:table-row>
                    <table:table-row table:style-name="row">
                      <table:table-cell table:style-name="cell_frame_all" table:number-rows-spanned="3" table:number-columns-spanned="1">
                        <text:p text:style-name="table_al"> De opbouw van de activiteiten vindt niet plaats conform de in de vergunning aangegeven tijden. </text:p>
                        <text:p text:style-name="table_al">
                          <text:span text:style-name="nadrukvet">Middel tot zwaar</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row>
                    <table:table-row table:style-name="row">
                      <table:table-cell table:style-name="cell_frame_all" table:number-rows-spanned="1" table:number-columns-spanned="1">
                        <text:p text:style-name="table_al">C: LOD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De opbouw vindt niet plaats conform de aangeleverde plattegrond tenzij anders afgesproken in de schouw. </text:p>
                        <text:p text:style-name="table_al">
                          <text:span text:style-name="nadrukvet">Middel tot zwaar</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3.000</text:p>
                      </table:table-cell>
                      <table:table-cell table:style-name="cell_frame_all" table:number-rows-spanned="1" table:number-columns-spanned="1">
                        <text:p text:style-name="table_al">A: LOD EUR 4.500</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6.000</text:p>
                      </table:table-cell>
                      <table:table-cell table:style-name="cell_frame_all" table:number-rows-spanned="1" table:number-columns-spanned="1">
                        <text:p text:style-name="table_al">B: LOD EUR 9.000</text:p>
                      </table:table-cell>
                    </table:table-row>
                    <table:table-row table:style-name="row">
                      <table:table-cell table:style-name="cell_frame_all" table:number-rows-spanned="1" table:number-columns-spanned="1">
                        <text:p text:style-name="table_al">C: LOD EUR 12.000</text:p>
                      </table:table-cell>
                      <table:table-cell table:style-name="cell_frame_all" table:number-rows-spanned="1" table:number-columns-spanned="1">
                        <text:p text:style-name="table_al">C: LOD EUR 18.000</text:p>
                      </table:table-cell>
                      <table:table-cell table:style-name="cell_frame_all" table:number-rows-spanned="1" table:number-columns-spanned="1">
                        <text:p text:style-name="table_al">C: LOD EUR 24.000</text:p>
                      </table:table-cell>
                    </table:table-row>
                    <table:table-row table:style-name="row">
                      <table:table-cell table:style-name="cell_frame_all" table:number-rows-spanned="3" table:number-columns-spanned="1">
                        <text:p text:style-name="table_al"> Overige overtredingen op algemene voorschriften. </text:p>
                        <text:p text:style-name="table_al">
                          <text:span text:style-name="nadrukvet">Licht tot middel </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250</text:p>
                      </table:table-cell>
                      <table:table-cell table:style-name="cell_frame_all" table:number-rows-spanned="1" table:number-columns-spanned="1">
                        <text:p text:style-name="table_al">A: LOD EUR 375</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500</text:p>
                      </table:table-cell>
                      <table:table-cell table:style-name="cell_frame_all" table:number-rows-spanned="1" table:number-columns-spanned="1">
                        <text:p text:style-name="table_al">B: LOD EUR 750</text:p>
                      </table:table-cell>
                    </table:table-row>
                    <table:table-row table:style-name="row">
                      <table:table-cell table:style-name="cell_frame_all" table:number-rows-spanned="1" table:number-columns-spanned="1">
                        <text:p text:style-name="table_al">C: LOD EUR 1.000</text:p>
                      </table:table-cell>
                      <table:table-cell table:style-name="cell_frame_all" table:number-rows-spanned="1" table:number-columns-spanned="1">
                        <text:p text:style-name="table_al">C: LOD EUR 1.500</text:p>
                      </table:table-cell>
                      <table:table-cell table:style-name="cell_frame_all" table:number-rows-spanned="1" table:number-columns-spanned="1">
                        <text:p text:style-name="table_al">C: LOD EUR 3.000</text:p>
                      </table:table-cell>
                    </table:table-row>
                    <table:table-row table:style-name="row">
                      <table:table-cell table:style-name="cell_frame_all" table:number-rows-spanned="1" table:number-columns-spanned="4">
                        <text:p text:style-name="table_al">
                          <text:span text:style-name="nadrukvet">Openbare Orde en Veiligheid</text:span>
                        </text:p>
                      </table:table-cell>
                    </table:table-row>
                    <table:table-row table:style-name="row">
                      <table:table-cell table:style-name="cell_frame_all" table:number-rows-spanned="3" table:number-columns-spanned="1">
                        <text:p text:style-name="table_al"> Bereikbaarheid voor hulpverlening is niet te allen tijde gegarandeerd. </text:p>
                        <text:p text:style-name="table_al"> Er is niet te allen tijde een doorgaande route vrijgehouden met een vrije breedte van ten minste 4,50 mtr en een vrije hoogte van 4,20 mtr. </text:p>
                        <text:p text:style-name="table_al">
                          <text:span text:style-name="nadrukvet">Middel tot zwaar</text:span>
                        </text:p>
                      </table:table-cell>
                      <table:table-cell table:style-name="cell_frame_all" table:number-rows-spanned="1" table:number-columns-spanned="1">
                        <text:p text:style-name="table_al">A: LOD EUR 3.000</text:p>
                      </table:table-cell>
                      <table:table-cell table:style-name="cell_frame_all" table:number-rows-spanned="1" table:number-columns-spanned="1">
                        <text:p text:style-name="table_al">A: LOD EUR 4.500</text:p>
                      </table:table-cell>
                      <table:table-cell table:style-name="cell_frame_all" table:number-rows-spanned="1" table:number-columns-spanned="1">
                        <text:p text:style-name="table_al">A: LOD EUR 6.000</text:p>
                      </table:table-cell>
                    </table:table-row>
                    <table:table-row table:style-name="row">
                      <table:table-cell table:style-name="cell_frame_all" table:number-rows-spanned="1" table:number-columns-spanned="1">
                        <text:p text:style-name="table_al">B: LOD EUR 6.000</text:p>
                      </table:table-cell>
                      <table:table-cell table:style-name="cell_frame_all" table:number-rows-spanned="1" table:number-columns-spanned="1">
                        <text:p text:style-name="table_al">B: LOD EUR 9.000</text:p>
                      </table:table-cell>
                      <table:table-cell table:style-name="cell_frame_all" table:number-rows-spanned="1" table:number-columns-spanned="1">
                        <text:p text:style-name="table_al">B: LOD EUR 12.000</text:p>
                      </table:table-cell>
                    </table:table-row>
                    <table:table-row table:style-name="row">
                      <table:table-cell table:style-name="cell_frame_all" table:number-rows-spanned="1" table:number-columns-spanned="1">
                        <text:p text:style-name="table_al">C: LOD EUR 12.000</text:p>
                      </table:table-cell>
                      <table:table-cell table:style-name="cell_frame_all" table:number-rows-spanned="1" table:number-columns-spanned="1">
                        <text:p text:style-name="table_al">C: LOD EUR 18.000</text:p>
                      </table:table-cell>
                      <table:table-cell table:style-name="cell_frame_all" table:number-rows-spanned="1" table:number-columns-spanned="1">
                        <text:p text:style-name="table_al">C: LOD EUR 24.000</text:p>
                      </table:table-cell>
                    </table:table-row>
                    <table:table-row table:style-name="row">
                      <table:table-cell table:style-name="cell_frame_all" table:number-rows-spanned="3" table:number-columns-spanned="1">
                        <text:p text:style-name="table_al"> Onvoldoende inzet van erkend beveiligingsbedrijf conform de voorschriften en/of werken conform inzetplan. </text:p>
                        <text:p text:style-name="table_al">
                          <text:span text:style-name="nadrukvet">Zwaar</text:span>
                        </text:p>
                      </table:table-cell>
                      <table:table-cell table:style-name="cell_frame_all" table:number-rows-spanned="1" table:number-columns-spanned="1">
                        <text:p text:style-name="table_al">A: LOD EUR 3.000</text:p>
                      </table:table-cell>
                      <table:table-cell table:style-name="cell_frame_all" table:number-rows-spanned="1" table:number-columns-spanned="1">
                        <text:p text:style-name="table_al">A: LOD EUR 4.500</text:p>
                      </table:table-cell>
                      <table:table-cell table:style-name="cell_frame_all" table:number-rows-spanned="1" table:number-columns-spanned="1">
                        <text:p text:style-name="table_al">A: LOD EUR 6.000</text:p>
                      </table:table-cell>
                    </table:table-row>
                    <table:table-row table:style-name="row">
                      <table:table-cell table:style-name="cell_frame_all" table:number-rows-spanned="1" table:number-columns-spanned="1">
                        <text:p text:style-name="table_al">B: LOD EUR 6.000</text:p>
                      </table:table-cell>
                      <table:table-cell table:style-name="cell_frame_all" table:number-rows-spanned="1" table:number-columns-spanned="1">
                        <text:p text:style-name="table_al">B: LOD EUR 9.000</text:p>
                      </table:table-cell>
                      <table:table-cell table:style-name="cell_frame_all" table:number-rows-spanned="1" table:number-columns-spanned="1">
                        <text:p text:style-name="table_al">B: LOD EUR 12.000</text:p>
                      </table:table-cell>
                    </table:table-row>
                    <table:table-row table:style-name="row">
                      <table:table-cell table:style-name="cell_frame_all" table:number-rows-spanned="1" table:number-columns-spanned="1">
                        <text:p text:style-name="table_al">C: LOD EUR 12.000</text:p>
                      </table:table-cell>
                      <table:table-cell table:style-name="cell_frame_all" table:number-rows-spanned="1" table:number-columns-spanned="1">
                        <text:p text:style-name="table_al">C: LOD EUR 18.000</text:p>
                      </table:table-cell>
                      <table:table-cell table:style-name="cell_frame_all" table:number-rows-spanned="1" table:number-columns-spanned="1">
                        <text:p text:style-name="table_al">C: LOD EUR 24.000</text:p>
                      </table:table-cell>
                    </table:table-row>
                    <table:table-row table:style-name="row">
                      <table:table-cell table:style-name="cell_frame_all" table:number-rows-spanned="3" table:number-columns-spanned="1">
                        <text:p text:style-name="table_al"> In- en (nood)uitgangen van derden (woningen, bedrijven e.d.) zijn niet vrijgehouden. </text:p>
                        <text:p text:style-name="table_al">
                          <text:span text:style-name="nadrukvet">Zwaar</text:span>
                        </text:p>
                      </table:table-cell>
                      <table:table-cell table:style-name="cell_frame_all" table:number-rows-spanned="1" table:number-columns-spanned="1">
                        <text:p text:style-name="table_al">A: LOD EUR 3.000</text:p>
                      </table:table-cell>
                      <table:table-cell table:style-name="cell_frame_all" table:number-rows-spanned="1" table:number-columns-spanned="1">
                        <text:p text:style-name="table_al">A: LOD EUR 4.500</text:p>
                      </table:table-cell>
                      <table:table-cell table:style-name="cell_frame_all" table:number-rows-spanned="1" table:number-columns-spanned="1">
                        <text:p text:style-name="table_al">A: LOD EUR 6.000</text:p>
                      </table:table-cell>
                    </table:table-row>
                    <table:table-row table:style-name="row">
                      <table:table-cell table:style-name="cell_frame_all" table:number-rows-spanned="1" table:number-columns-spanned="1">
                        <text:p text:style-name="table_al">B: LOD EUR 6.000</text:p>
                      </table:table-cell>
                      <table:table-cell table:style-name="cell_frame_all" table:number-rows-spanned="1" table:number-columns-spanned="1">
                        <text:p text:style-name="table_al">B: LOD EUR 9.000</text:p>
                      </table:table-cell>
                      <table:table-cell table:style-name="cell_frame_all" table:number-rows-spanned="1" table:number-columns-spanned="1">
                        <text:p text:style-name="table_al">B: LOD EUR 12.000</text:p>
                      </table:table-cell>
                    </table:table-row>
                    <table:table-row table:style-name="row">
                      <table:table-cell table:style-name="cell_frame_all" table:number-rows-spanned="1" table:number-columns-spanned="1">
                        <text:p text:style-name="table_al">C: LOD EUR 12.000</text:p>
                      </table:table-cell>
                      <table:table-cell table:style-name="cell_frame_all" table:number-rows-spanned="1" table:number-columns-spanned="1">
                        <text:p text:style-name="table_al">C: LOD EUR 18.000</text:p>
                      </table:table-cell>
                      <table:table-cell table:style-name="cell_frame_all" table:number-rows-spanned="1" table:number-columns-spanned="1">
                        <text:p text:style-name="table_al">C: LOD EUR 24.000</text:p>
                      </table:table-cell>
                    </table:table-row>
                    <table:table-row table:style-name="row">
                      <table:table-cell table:style-name="cell_frame_all" table:number-rows-spanned="3" table:number-columns-spanned="1">
                        <text:p text:style-name="table_al"> Eventuele (elektriciteits-)kabels, scheerlijnen en dergelijke zijn niet zodanig bevestigd dat niemand ermee in aanraking kan komen of erover kan struikelen. </text:p>
                        <text:p text:style-name="table_al">
                          <text:span text:style-name="nadrukvet">Licht</text:span>
                        </text:p>
                      </table:table-cell>
                      <table:table-cell table:style-name="cell_frame_all" table:number-rows-spanned="1" table:number-columns-spanned="1">
                        <text:p text:style-name="table_al">A: LOD EUR 250</text:p>
                      </table:table-cell>
                      <table:table-cell table:style-name="cell_frame_all" table:number-rows-spanned="1" table:number-columns-spanned="1">
                        <text:p text:style-name="table_al">A: LOD EUR 375</text:p>
                      </table:table-cell>
                      <table:table-cell table:style-name="cell_frame_all" table:number-rows-spanned="1" table:number-columns-spanned="1">
                        <text:p text:style-name="table_al">A: LOD EUR 500</text:p>
                      </table:table-cell>
                    </table:table-row>
                    <table:table-row table:style-name="row">
                      <table:table-cell table:style-name="cell_frame_all" table:number-rows-spanned="1" table:number-columns-spanned="1">
                        <text:p text:style-name="table_al">B: LOD EUR 500</text:p>
                      </table:table-cell>
                      <table:table-cell table:style-name="cell_frame_all" table:number-rows-spanned="1" table:number-columns-spanned="1">
                        <text:p text:style-name="table_al">B: LOD EUR 750</text:p>
                      </table:table-cell>
                      <table:table-cell table:style-name="cell_frame_all" table:number-rows-spanned="1" table:number-columns-spanned="1">
                        <text:p text:style-name="table_al">B: LOD EUR 1.000</text:p>
                      </table:table-cell>
                    </table:table-row>
                    <table:table-row table:style-name="row">
                      <table:table-cell table:style-name="cell_frame_all" table:number-rows-spanned="1" table:number-columns-spanned="1">
                        <text:p text:style-name="table_al">C: LOD EUR 1.000</text:p>
                      </table:table-cell>
                      <table:table-cell table:style-name="cell_frame_all" table:number-rows-spanned="1" table:number-columns-spanned="1">
                        <text:p text:style-name="table_al">C: LOD EUR 1.500</text:p>
                      </table:table-cell>
                      <table:table-cell table:style-name="cell_frame_all" table:number-rows-spanned="1" table:number-columns-spanned="1">
                        <text:p text:style-name="table_al">C: LOD EUR 2.000</text:p>
                      </table:table-cell>
                    </table:table-row>
                    <table:table-row table:style-name="row">
                      <table:table-cell table:style-name="cell_frame_all" table:number-rows-spanned="3" table:number-columns-spanned="1">
                        <text:p text:style-name="table_al"> Vluchtroutes zijn niet vrij van obstakels. </text:p>
                        <text:p text:style-name="table_al">
                          <text:span text:style-name="nadrukvet">Zwaar</text:span>
                        </text:p>
                      </table:table-cell>
                      <table:table-cell table:style-name="cell_frame_all" table:number-rows-spanned="1" table:number-columns-spanned="1">
                        <text:p text:style-name="table_al">A: LOD EUR 3.000</text:p>
                      </table:table-cell>
                      <table:table-cell table:style-name="cell_frame_all" table:number-rows-spanned="1" table:number-columns-spanned="1">
                        <text:p text:style-name="table_al">A: LOD EUR 4.500</text:p>
                      </table:table-cell>
                      <table:table-cell table:style-name="cell_frame_all" table:number-rows-spanned="1" table:number-columns-spanned="1">
                        <text:p text:style-name="table_al">A: LOD EUR 6.000</text:p>
                      </table:table-cell>
                    </table:table-row>
                    <table:table-row table:style-name="row">
                      <table:table-cell table:style-name="cell_frame_all" table:number-rows-spanned="1" table:number-columns-spanned="1">
                        <text:p text:style-name="table_al">B: LOD EUR 6.000</text:p>
                      </table:table-cell>
                      <table:table-cell table:style-name="cell_frame_all" table:number-rows-spanned="1" table:number-columns-spanned="1">
                        <text:p text:style-name="table_al">B: LOD EUR 9.000</text:p>
                      </table:table-cell>
                      <table:table-cell table:style-name="cell_frame_all" table:number-rows-spanned="1" table:number-columns-spanned="1">
                        <text:p text:style-name="table_al">B: LOD EUR 12.000</text:p>
                      </table:table-cell>
                    </table:table-row>
                    <table:table-row table:style-name="row">
                      <table:table-cell table:style-name="cell_frame_all" table:number-rows-spanned="1" table:number-columns-spanned="1">
                        <text:p text:style-name="table_al">C: LOD EUR 12.000</text:p>
                      </table:table-cell>
                      <table:table-cell table:style-name="cell_frame_all" table:number-rows-spanned="1" table:number-columns-spanned="1">
                        <text:p text:style-name="table_al">C: LOD EUR 18.000</text:p>
                      </table:table-cell>
                      <table:table-cell table:style-name="cell_frame_all" table:number-rows-spanned="1" table:number-columns-spanned="1">
                        <text:p text:style-name="table_al">C: LOD EUR 24.000</text:p>
                      </table:table-cell>
                    </table:table-row>
                    <table:table-row table:style-name="row">
                      <table:table-cell table:style-name="cell_frame_all" table:number-rows-spanned="3" table:number-columns-spanned="1">
                        <text:p text:style-name="table_al"> Hekwerken of andere obstakels die de route blokkeren zijn niet te allen tijde snel en gemakkelijk verwijderbaar. </text:p>
                        <text:p text:style-name="table_al">
                          <text:span text:style-name="nadrukvet">Middel</text:span>
                        </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cell table:style-name="cell_frame_all" table:number-rows-spanned="1" table:number-columns-spanned="1">
                        <text:p text:style-name="table_al">A: LOD EUR 3.00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Overige overtredingen op veiligheids- en beveiligingsvoorschriften en/of niet naleven van veiligheids-/calamiteitenplan. </text:p>
                        <text:p text:style-name="table_al">
                          <text:span text:style-name="nadrukvet">Middel tot zwaar</text:span>
                        </text:p>
                      </table:table-cell>
                      <table:table-cell table:style-name="cell_frame_all" table:number-rows-spanned="1" table:number-columns-spanned="1">
                        <text:p text:style-name="table_al">A: LOD EUR 3.000</text:p>
                      </table:table-cell>
                      <table:table-cell table:style-name="cell_frame_all" table:number-rows-spanned="1" table:number-columns-spanned="1">
                        <text:p text:style-name="table_al">A: LOD EUR 4.500</text:p>
                      </table:table-cell>
                      <table:table-cell table:style-name="cell_frame_all" table:number-rows-spanned="1" table:number-columns-spanned="1">
                        <text:p text:style-name="table_al">A: LOD EUR 6.000</text:p>
                      </table:table-cell>
                    </table:table-row>
                    <table:table-row table:style-name="row">
                      <table:table-cell table:style-name="cell_frame_all" table:number-rows-spanned="1" table:number-columns-spanned="1">
                        <text:p text:style-name="table_al">B: LOD EUR 6.000</text:p>
                      </table:table-cell>
                      <table:table-cell table:style-name="cell_frame_all" table:number-rows-spanned="1" table:number-columns-spanned="1">
                        <text:p text:style-name="table_al">B: LOD EUR 9.000</text:p>
                      </table:table-cell>
                      <table:table-cell table:style-name="cell_frame_all" table:number-rows-spanned="1" table:number-columns-spanned="1">
                        <text:p text:style-name="table_al">B: LOD EUR 12.000</text:p>
                      </table:table-cell>
                    </table:table-row>
                    <table:table-row table:style-name="row">
                      <table:table-cell table:style-name="cell_frame_all" table:number-rows-spanned="1" table:number-columns-spanned="1">
                        <text:p text:style-name="table_al">C: LOD EUR 12.000</text:p>
                      </table:table-cell>
                      <table:table-cell table:style-name="cell_frame_all" table:number-rows-spanned="1" table:number-columns-spanned="1">
                        <text:p text:style-name="table_al">C: LOD EUR 18.000</text:p>
                      </table:table-cell>
                      <table:table-cell table:style-name="cell_frame_all" table:number-rows-spanned="1" table:number-columns-spanned="1">
                        <text:p text:style-name="table_al">C: LOD EUR 24.000</text:p>
                      </table:table-cell>
                    </table:table-row>
                    <table:table-row table:style-name="row">
                      <table:table-cell table:style-name="cell_frame_all" table:number-rows-spanned="1" table:number-columns-spanned="4">
                        <text:p text:style-name="table_al">
                          <text:span text:style-name="nadrukvet">Brandveiligheid</text:span>
                        </text:p>
                      </table:table-cell>
                    </table:table-row>
                    <table:table-row table:style-name="row">
                      <table:table-cell table:style-name="cell_frame_all" table:number-rows-spanned="3" table:number-columns-spanned="1">
                        <text:p text:style-name="table_al"> Er is niet voldaan aan de BGBOP. </text:p>
                        <text:p text:style-name="table_al">
                          <text:span text:style-name="nadrukvet">Middel</text:span>
                        </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cell table:style-name="cell_frame_all" table:number-rows-spanned="1" table:number-columns-spanned="1">
                        <text:p text:style-name="table_al">A: LOD EUR 3.00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Er is niet voldaan aan de overige brandveiligheidsvoorschriften. </text:p>
                        <text:p text:style-name="table_al">
                          <text:span text:style-name="nadrukvet">Middel</text:span>
                        </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cell table:style-name="cell_frame_all" table:number-rows-spanned="1" table:number-columns-spanned="1">
                        <text:p text:style-name="table_al">A: LOD EUR 3.00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1" table:number-columns-spanned="4">
                        <text:p text:style-name="table_al">
                          <text:span text:style-name="nadrukvet">Alcohol verstrekking/tapontheffing</text:span>
                        </text:p>
                      </table:table-cell>
                    </table:table-row>
                    <table:table-row table:style-name="row">
                      <table:table-cell table:style-name="cell_frame_all" table:number-rows-spanned="3" table:number-columns-spanned="1">
                        <text:p text:style-name="table_al"> Overtredingen op alcoholverstrekking voorschriften. </text:p>
                        <text:p text:style-name="table_al">
                          <text:span text:style-name="nadrukvet">Middel</text:span>
                        </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cell table:style-name="cell_frame_all" table:number-rows-spanned="1" table:number-columns-spanned="1">
                        <text:p text:style-name="table_al">A: LOD EUR 3.00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1" table:number-columns-spanned="4">
                        <text:p text:style-name="table_al">
                          <text:span text:style-name="nadrukvet">Milieu: geluid en afval</text:span>
                        </text:p>
                      </table:table-cell>
                    </table:table-row>
                    <table:table-row table:style-name="row">
                      <table:table-cell table:style-name="cell_frame_all" table:number-rows-spanned="3" table:number-columns-spanned="1">
                        <text:p text:style-name="table_al"> Overschrijding van de geluidsnorm(en) (en tijdsduur van de meting), zoals gespecificeerd in de vergunning.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Overige overtredingen op de geluidsvoorschriften, zoals gespecificeerd in de vergunning.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Overschrijding van voorschriften op licht en/of laserlampen.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Er zijn onvoldoende middelen (waaronder afvalbakken) om de afvalstroom te reguleren. </text:p>
                        <text:p text:style-name="table_al">
                          <text:span text:style-name="nadrukvet">Licht</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250</text:p>
                      </table:table-cell>
                      <table:table-cell table:style-name="cell_frame_all" table:number-rows-spanned="1" table:number-columns-spanned="1">
                        <text:p text:style-name="table_al">A: LOD EUR 375</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500</text:p>
                      </table:table-cell>
                      <table:table-cell table:style-name="cell_frame_all" table:number-rows-spanned="1" table:number-columns-spanned="1">
                        <text:p text:style-name="table_al">B: LOD EUR 750</text:p>
                      </table:table-cell>
                    </table:table-row>
                    <table:table-row table:style-name="row">
                      <table:table-cell table:style-name="cell_frame_all" table:number-rows-spanned="1" table:number-columns-spanned="1">
                        <text:p text:style-name="table_al">C: LOD EUR 1.000</text:p>
                      </table:table-cell>
                      <table:table-cell table:style-name="cell_frame_all" table:number-rows-spanned="1" table:number-columns-spanned="1">
                        <text:p text:style-name="table_al">C: LOD EUR 1.500</text:p>
                      </table:table-cell>
                      <table:table-cell table:style-name="cell_frame_all" table:number-rows-spanned="1" table:number-columns-spanned="1">
                        <text:p text:style-name="table_al">C: LOD EUR 2.000</text:p>
                      </table:table-cell>
                    </table:table-row>
                    <table:table-row table:style-name="row">
                      <table:table-cell table:style-name="cell_frame_all" table:number-rows-spanned="3" table:number-columns-spanned="1">
                        <text:p text:style-name="table_al"> Het evenemententerrein inclusief openbaar groen, bestrating en dergelijke, is niet direct na afloop opgeleverd in de staat zoals die vóór de aanvang van het evenement aangetroffen is door de aanvrager.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Overtreding(en) op voorschriften en/of de APV t.a.v. het gebruik van ballonnen/confetti.  </text:p>
                        <text:p text:style-name="table_al">
                          <text:span text:style-name="nadrukvet">Licht</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250</text:p>
                      </table:table-cell>
                      <table:table-cell table:style-name="cell_frame_all" table:number-rows-spanned="1" table:number-columns-spanned="1">
                        <text:p text:style-name="table_al">A: LOD EUR 375</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500</text:p>
                      </table:table-cell>
                      <table:table-cell table:style-name="cell_frame_all" table:number-rows-spanned="1" table:number-columns-spanned="1">
                        <text:p text:style-name="table_al">B: LOD EUR 750</text:p>
                      </table:table-cell>
                    </table:table-row>
                    <table:table-row table:style-name="row">
                      <table:table-cell table:style-name="cell_frame_all" table:number-rows-spanned="1" table:number-columns-spanned="1">
                        <text:p text:style-name="table_al">C: LOD EUR 1.000</text:p>
                      </table:table-cell>
                      <table:table-cell table:style-name="cell_frame_all" table:number-rows-spanned="1" table:number-columns-spanned="1">
                        <text:p text:style-name="table_al">C: LOD EUR 1.500</text:p>
                      </table:table-cell>
                      <table:table-cell table:style-name="cell_frame_all" table:number-rows-spanned="1" table:number-columns-spanned="1">
                        <text:p text:style-name="table_al">C: LOD EUR 2.000</text:p>
                      </table:table-cell>
                    </table:table-row>
                    <table:table-row table:style-name="row">
                      <table:table-cell table:style-name="cell_frame_all" table:number-rows-spanned="3" table:number-columns-spanned="1">
                        <text:p text:style-name="table_al"> Overige overtredingen op afval/milieuvoorschriften.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1" table:number-columns-spanned="4">
                        <text:p text:style-name="table_al">
                          <text:span text:style-name="nadrukvet">Verkeer en Mobiliteit</text:span>
                        </text:p>
                      </table:table-cell>
                    </table:table-row>
                    <table:table-row table:style-name="row">
                      <table:table-cell table:style-name="cell_frame_all" table:number-rows-spanned="3" table:number-columns-spanned="1">
                        <text:p text:style-name="table_al"> Aan afzettingen mogen geen andere vervoersmiddelen of zaken worden geparkeerd of vastgezet. </text:p>
                        <text:p text:style-name="table_al">
                          <text:span text:style-name="nadrukvet">Licht</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250</text:p>
                      </table:table-cell>
                      <table:table-cell table:style-name="cell_frame_all" table:number-rows-spanned="1" table:number-columns-spanned="1">
                        <text:p text:style-name="table_al">A: LOD EUR 375</text:p>
                      </table:table-cell>
                    </table:table-row>
                    <table:table-row table:style-name="row">
                      <table:table-cell table:style-name="cell_frame_all" table:number-rows-spanned="1" table:number-columns-spanned="1">
                        <text:p text:style-name="table_al">B: LOD EUR 500</text:p>
                      </table:table-cell>
                      <table:table-cell table:style-name="cell_frame_all" table:number-rows-spanned="1" table:number-columns-spanned="1">
                        <text:p text:style-name="table_al">B: LOD EUR 750</text:p>
                      </table:table-cell>
                      <table:table-cell table:style-name="cell_frame_all" table:number-rows-spanned="1" table:number-columns-spanned="1">
                        <text:p text:style-name="table_al">B: LOD EUR 1.000</text:p>
                      </table:table-cell>
                    </table:table-row>
                    <table:table-row table:style-name="row">
                      <table:table-cell table:style-name="cell_frame_all" table:number-rows-spanned="1" table:number-columns-spanned="1">
                        <text:p text:style-name="table_al">C: LOD EUR 1.000</text:p>
                      </table:table-cell>
                      <table:table-cell table:style-name="cell_frame_all" table:number-rows-spanned="1" table:number-columns-spanned="1">
                        <text:p text:style-name="table_al">C: LOD EUR 1.500</text:p>
                      </table:table-cell>
                      <table:table-cell table:style-name="cell_frame_all" table:number-rows-spanned="1" table:number-columns-spanned="1">
                        <text:p text:style-name="table_al">C: LOD EUR 2.000</text:p>
                      </table:table-cell>
                    </table:table-row>
                    <table:table-row table:style-name="row">
                      <table:table-cell table:style-name="cell_frame_all" table:number-rows-spanned="3" table:number-columns-spanned="1">
                        <text:p text:style-name="table_al"> Verkeersregelaars handelen niet conform post-instructies.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Er is niet gehouden aan het vastgestelde mobiliteitsplan en bijbehorende bijlagen.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Tijdelijke verkeersmaatregelen zijn niet uitgevoerd conform de richtlijnen CROW-96B. </text:p>
                        <text:p text:style-name="table_al">
                          <text:span text:style-name="nadrukvet">Licht</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250</text:p>
                      </table:table-cell>
                      <table:table-cell table:style-name="cell_frame_all" table:number-rows-spanned="1" table:number-columns-spanned="1">
                        <text:p text:style-name="table_al">A: LOD EUR 375</text:p>
                      </table:table-cell>
                    </table:table-row>
                    <table:table-row table:style-name="row">
                      <table:table-cell table:style-name="cell_frame_all" table:number-rows-spanned="1" table:number-columns-spanned="1">
                        <text:p text:style-name="table_al">B: LOD EUR 500</text:p>
                      </table:table-cell>
                      <table:table-cell table:style-name="cell_frame_all" table:number-rows-spanned="1" table:number-columns-spanned="1">
                        <text:p text:style-name="table_al">B: LOD EUR 750</text:p>
                      </table:table-cell>
                      <table:table-cell table:style-name="cell_frame_all" table:number-rows-spanned="1" table:number-columns-spanned="1">
                        <text:p text:style-name="table_al">B: LOD EUR 1.000</text:p>
                      </table:table-cell>
                    </table:table-row>
                    <table:table-row table:style-name="row">
                      <table:table-cell table:style-name="cell_frame_all" table:number-rows-spanned="1" table:number-columns-spanned="1">
                        <text:p text:style-name="table_al">C: LOD EUR 1.000</text:p>
                      </table:table-cell>
                      <table:table-cell table:style-name="cell_frame_all" table:number-rows-spanned="1" table:number-columns-spanned="1">
                        <text:p text:style-name="table_al">C: LOD EUR 1.500</text:p>
                      </table:table-cell>
                      <table:table-cell table:style-name="cell_frame_all" table:number-rows-spanned="1" table:number-columns-spanned="1">
                        <text:p text:style-name="table_al">C: LOD EUR 2.000</text:p>
                      </table:table-cell>
                    </table:table-row>
                    <table:table-row table:style-name="row">
                      <table:table-cell table:style-name="cell_frame_all" table:number-rows-spanned="3" table:number-columns-spanned="1">
                        <text:p text:style-name="table_al"> Overige overtredingen op verkeer en mobiliteitsvoorschriften. </text:p>
                        <text:p text:style-name="table_al">
                          <text:span text:style-name="nadrukvet">Licht tot 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1" table:number-columns-spanned="4">
                        <text:p text:style-name="table_al">
                          <text:span text:style-name="nadrukvet">Wegafsluitingen/afzettingen/markeringen</text:span>
                        </text:p>
                      </table:table-cell>
                    </table:table-row>
                    <table:table-row table:style-name="row">
                      <table:table-cell table:style-name="cell_frame_all" table:number-rows-spanned="3" table:number-columns-spanned="1">
                        <text:p text:style-name="table_al"> Aanwezige (straat)afzettingen zijn in een voorkomend geval niet direct verwijderbaar zodat maximaal twee personen de hulpdiensten een vrije doorgang kunnen verlenen.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Overige overtredingen op wegafsluitingen/afzettingen/ markeringen. </text:p>
                        <text:p text:style-name="table_al">
                          <text:span text:style-name="nadrukvet">Licht tot 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1" table:number-columns-spanned="4">
                        <text:p text:style-name="table_al">
                          <text:span text:style-name="nadrukvet">Bouwsels en objecten </text:span>
                        </text:p>
                      </table:table-cell>
                    </table:table-row>
                    <table:table-row table:style-name="row">
                      <table:table-cell table:style-name="cell_frame_all" table:number-rows-spanned="3" table:number-columns-spanned="1">
                        <text:p text:style-name="table_al"> Bouwsels zijn niet verankerd en/of ballast is niet toegepast conform goedgekeurde constructie- berekeningen. </text:p>
                        <text:p text:style-name="table_al">
                          <text:span text:style-name="nadrukvet">Zwaar</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3.000</text:p>
                      </table:table-cell>
                      <table:table-cell table:style-name="cell_frame_all" table:number-rows-spanned="1" table:number-columns-spanned="1">
                        <text:p text:style-name="table_al">A: LOD EUR 4.500</text:p>
                      </table:table-cell>
                    </table:table-row>
                    <table:table-row table:style-name="row">
                      <table:table-cell table:style-name="cell_frame_all" table:number-rows-spanned="1" table:number-columns-spanned="1">
                        <text:p text:style-name="table_al">B: LOD EUR 6.000</text:p>
                      </table:table-cell>
                      <table:table-cell table:style-name="cell_frame_all" table:number-rows-spanned="1" table:number-columns-spanned="1">
                        <text:p text:style-name="table_al">B: LOD EUR 9.000</text:p>
                      </table:table-cell>
                      <table:table-cell table:style-name="cell_frame_all" table:number-rows-spanned="1" table:number-columns-spanned="1">
                        <text:p text:style-name="table_al">B: LOD EUR 12.000</text:p>
                      </table:table-cell>
                    </table:table-row>
                    <table:table-row table:style-name="row">
                      <table:table-cell table:style-name="cell_frame_all" table:number-rows-spanned="1" table:number-columns-spanned="1">
                        <text:p text:style-name="table_al">C: LOD EUR 12.000</text:p>
                      </table:table-cell>
                      <table:table-cell table:style-name="cell_frame_all" table:number-rows-spanned="1" table:number-columns-spanned="1">
                        <text:p text:style-name="table_al">C: LOD EUR 18.000</text:p>
                      </table:table-cell>
                      <table:table-cell table:style-name="cell_frame_all" table:number-rows-spanned="1" table:number-columns-spanned="1">
                        <text:p text:style-name="table_al">C: LOD EUR 24.000</text:p>
                      </table:table-cell>
                    </table:table-row>
                    <table:table-row table:style-name="row">
                      <table:table-cell table:style-name="cell_frame_all" table:number-rows-spanned="3" table:number-columns-spanned="1">
                        <text:p text:style-name="table_al"> De constructie(s) voldoen niet aan de COBc Richtlijn ‘Constructieve toetsingscriteria Evenementen’. </text:p>
                        <text:p text:style-name="table_al">
                          <text:span text:style-name="nadrukvet">Zwaar</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3.000</text:p>
                      </table:table-cell>
                      <table:table-cell table:style-name="cell_frame_all" table:number-rows-spanned="1" table:number-columns-spanned="1">
                        <text:p text:style-name="table_al">A: LOD EUR 4.500</text:p>
                      </table:table-cell>
                    </table:table-row>
                    <table:table-row table:style-name="row">
                      <table:table-cell table:style-name="cell_frame_all" table:number-rows-spanned="1" table:number-columns-spanned="1">
                        <text:p text:style-name="table_al">B: LOD EUR 6.000</text:p>
                      </table:table-cell>
                      <table:table-cell table:style-name="cell_frame_all" table:number-rows-spanned="1" table:number-columns-spanned="1">
                        <text:p text:style-name="table_al">B: LOD EUR 9.000</text:p>
                      </table:table-cell>
                      <table:table-cell table:style-name="cell_frame_all" table:number-rows-spanned="1" table:number-columns-spanned="1">
                        <text:p text:style-name="table_al">B: LOD EUR 12.000</text:p>
                      </table:table-cell>
                    </table:table-row>
                    <table:table-row table:style-name="row">
                      <table:table-cell table:style-name="cell_frame_all" table:number-rows-spanned="1" table:number-columns-spanned="1">
                        <text:p text:style-name="table_al">C: LOD EUR 12.000</text:p>
                      </table:table-cell>
                      <table:table-cell table:style-name="cell_frame_all" table:number-rows-spanned="1" table:number-columns-spanned="1">
                        <text:p text:style-name="table_al">C: LOD EUR 18.000</text:p>
                      </table:table-cell>
                      <table:table-cell table:style-name="cell_frame_all" table:number-rows-spanned="1" table:number-columns-spanned="1">
                        <text:p text:style-name="table_al">C: LOD EUR 24.000</text:p>
                      </table:table-cell>
                    </table:table-row>
                    <table:table-row table:style-name="row">
                      <table:table-cell table:style-name="cell_frame_all" table:number-rows-spanned="3" table:number-columns-spanned="1">
                        <text:p text:style-name="table_al"> Bij de attracties/speeltoestellen voor kinderen is geen begeleiding door begeleiders en/of volwassenen aanwezig. </text:p>
                        <text:p text:style-name="table_al">
                          <text:span text:style-name="nadrukvet">Zwaar</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3.000</text:p>
                      </table:table-cell>
                      <table:table-cell table:style-name="cell_frame_all" table:number-rows-spanned="1" table:number-columns-spanned="1">
                        <text:p text:style-name="table_al">A: LOD EUR 4.500</text:p>
                      </table:table-cell>
                    </table:table-row>
                    <table:table-row table:style-name="row">
                      <table:table-cell table:style-name="cell_frame_all" table:number-rows-spanned="1" table:number-columns-spanned="1">
                        <text:p text:style-name="table_al">B: LOD EUR 6.000</text:p>
                      </table:table-cell>
                      <table:table-cell table:style-name="cell_frame_all" table:number-rows-spanned="1" table:number-columns-spanned="1">
                        <text:p text:style-name="table_al">B: LOD EUR 9.000</text:p>
                      </table:table-cell>
                      <table:table-cell table:style-name="cell_frame_all" table:number-rows-spanned="1" table:number-columns-spanned="1">
                        <text:p text:style-name="table_al">B: LOD EUR 12.000</text:p>
                      </table:table-cell>
                    </table:table-row>
                    <table:table-row table:style-name="row">
                      <table:table-cell table:style-name="cell_frame_all" table:number-rows-spanned="1" table:number-columns-spanned="1">
                        <text:p text:style-name="table_al">C: LOD EUR 12.000</text:p>
                      </table:table-cell>
                      <table:table-cell table:style-name="cell_frame_all" table:number-rows-spanned="1" table:number-columns-spanned="1">
                        <text:p text:style-name="table_al">C: LOD EUR 18.000</text:p>
                      </table:table-cell>
                      <table:table-cell table:style-name="cell_frame_all" table:number-rows-spanned="1" table:number-columns-spanned="1">
                        <text:p text:style-name="table_al">C: LOD EUR 24.000</text:p>
                      </table:table-cell>
                    </table:table-row>
                    <table:table-row table:style-name="row">
                      <table:table-cell table:style-name="cell_frame_all" table:number-rows-spanned="3" table:number-columns-spanned="1">
                        <text:p text:style-name="table_al"> Objecten/attributen die gedurende het evenement onbruikbaar blijken zijn niet onmiddellijk te verwijderen of buiten gebruik te stellen.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Opblaasbare attributen, klimtoestellen en dergelijke zijn niet verankerd of conform de bouwinstructies opgebouwd en/of afgebroken.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2.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Overige overtredingen op bouwsels en objecten voorschriften. </text:p>
                        <text:p text:style-name="table_al">
                          <text:span text:style-name="nadrukvet">Licht tot middel </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cell table:style-name="cell_frame_all" table:number-rows-spanned="1" table:number-columns-spanned="1">
                        <text:p text:style-name="table_al">B: LOD EUR 6.0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1" table:number-columns-spanned="4">
                        <text:p text:style-name="table_al">
                          <text:span text:style-name="nadrukvet">Gezondheid</text:span>
                        </text:p>
                      </table:table-cell>
                    </table:table-row>
                    <table:table-row table:style-name="row">
                      <table:table-cell table:style-name="cell_frame_all" table:number-rows-spanned="3" table:number-columns-spanned="1">
                        <text:p text:style-name="table_al"> Overtreding van de voorschriften in de bijlage Basisadvies evenementen GGD-GHOR. </text:p>
                        <text:p text:style-name="table_al">
                          <text:span text:style-name="nadrukvet">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3" table:number-columns-spanned="1">
                        <text:p text:style-name="table_al"> Overige overtredingen op gezondheidsvoorschriften. </text:p>
                        <text:p text:style-name="table_al">
                          <text:span text:style-name="nadrukvet">Licht tot middel</text:span>
                        </text:p>
                      </table:table-cell>
                      <table:table-cell table:style-name="cell_frame_all" table:number-rows-spanned="1" table:number-columns-spanned="1">
                        <text:p text:style-name="table_al">A: Waarschuwing</text:p>
                      </table:table-cell>
                      <table:table-cell table:style-name="cell_frame_all" table:number-rows-spanned="1" table:number-columns-spanned="1">
                        <text:p text:style-name="table_al">A: LOD EUR 1.500</text:p>
                      </table:table-cell>
                      <table:table-cell table:style-name="cell_frame_all" table:number-rows-spanned="1" table:number-columns-spanned="1">
                        <text:p text:style-name="table_al">A: LOD EUR 2.250</text:p>
                      </table:table-cell>
                    </table:table-row>
                    <table:table-row table:style-name="row">
                      <table:table-cell table:style-name="cell_frame_all" table:number-rows-spanned="1" table:number-columns-spanned="1">
                        <text:p text:style-name="table_al">B: Waarschuwing</text:p>
                      </table:table-cell>
                      <table:table-cell table:style-name="cell_frame_all" table:number-rows-spanned="1" table:number-columns-spanned="1">
                        <text:p text:style-name="table_al">B: LOD EUR 3.000</text:p>
                      </table:table-cell>
                      <table:table-cell table:style-name="cell_frame_all" table:number-rows-spanned="1" table:number-columns-spanned="1">
                        <text:p text:style-name="table_al">B: LOD EUR 4.500</text:p>
                      </table:table-cell>
                    </table:table-row>
                    <table:table-row table:style-name="row">
                      <table:table-cell table:style-name="cell_frame_all" table:number-rows-spanned="1" table:number-columns-spanned="1">
                        <text:p text:style-name="table_al">C: LOD EUR 6.000</text:p>
                      </table:table-cell>
                      <table:table-cell table:style-name="cell_frame_all" table:number-rows-spanned="1" table:number-columns-spanned="1">
                        <text:p text:style-name="table_al">C: LOD EUR 9.000</text:p>
                      </table:table-cell>
                      <table:table-cell table:style-name="cell_frame_all" table:number-rows-spanned="1" table:number-columns-spanned="1">
                        <text:p text:style-name="table_al">C: LOD EUR 12.000</text:p>
                      </table:table-cell>
                    </table:table-row>
                    <table:table-row table:style-name="row">
                      <table:table-cell table:style-name="cell_frame_all" table:number-rows-spanned="1" table:number-columns-spanned="4">
                        <text:p text:style-name="table_al">
                          <text:span text:style-name="nadrukvet">Overige overtredingen</text:span>
                        </text:p>
                      </table:table-cell>
                    </table:table-row>
                    <table:table-row table:style-name="row">
                      <table:table-cell table:style-name="cell_frame_all" table:number-rows-spanned="1" table:number-columns-spanned="1">
                        <text:p text:style-name="table_al"> Niet voldoen aan standaard voorschriften van een melding klein evenement </text:p>
                        <text:p text:style-name="table_al">
                          <text:span text:style-name="nadrukvet">Licht</text:span>
                        </text:p>
                      </table:table-cell>
                      <table:table-cell table:style-name="cell_frame_all" table:number-rows-spanned="1" table:number-columns-spanned="1">
                        <text:p text:style-name="table_al">Waarschuwing</text:p>
                      </table:table-cell>
                      <table:table-cell table:style-name="cell_frame_all" table:number-rows-spanned="1" table:number-columns-spanned="1">
                        <text:p text:style-name="table_al">LOD maatwerk</text:p>
                      </table:table-cell>
                      <table:table-cell table:style-name="cell_frame_all" table:number-rows-spanned="1" table:number-columns-spanned="1">
                        <text:p text:style-name="table_al">LOD verhogen </text:p>
                      </table:table-cell>
                    </table:table-row>
                    <table:table-row table:style-name="row">
                      <table:table-cell table:style-name="cell_frame_all" table:number-rows-spanned="1" table:number-columns-spanned="1">
                        <text:p text:style-name="table_al"> Zonder vergunning organiseren van een A/B/C evenement </text:p>
                        <text:p text:style-name="table_al">
                          <text:span text:style-name="nadrukvet">Zwaar</text:span>
                        </text:p>
                      </table:table-cell>
                      <table:table-cell table:style-name="cell_frame_all" table:number-rows-spanned="1" table:number-columns-spanned="1">
                        <text:p text:style-name="table_al">A: Waarschuwing </text:p>
                        <text:p text:style-name="table_al">B: LOB/LOD EUR 6.000</text:p>
                        <text:p text:style-name="table_al">C: LOB/LOD EUR 12.000 </text:p>
                      </table:table-cell>
                      <table:table-cell table:style-name="cell_frame_all" table:number-rows-spanned="1" table:number-columns-spanned="1">
                        <text:p text:style-name="table_al">A: LOB/LOD EUR 3.000</text:p>
                        <text:p text:style-name="table_al">B: LOB/LOD EUR 9.000</text:p>
                        <text:p text:style-name="table_al">C: LOB/LOD EUR 18.000</text:p>
                      </table:table-cell>
                      <table:table-cell table:style-name="cell_frame_all" table:number-rows-spanned="1" table:number-columns-spanned="1">
                        <text:p text:style-name="table_al">A: LOB/LOD EUR 4.500</text:p>
                        <text:p text:style-name="table_al">B: LOB/LOD EUR 12.000</text:p>
                        <text:p text:style-name="table_al">C: LOB/LOD EUR 24.000</text:p>
                      </table:table-cell>
                    </table:table-row>
                    <table:table-row table:style-name="row">
                      <table:table-cell table:style-name="cell_frame_all" table:number-rows-spanned="1" table:number-columns-spanned="1">
                        <text:p text:style-name="table_al"> Overige overtredingen </text:p>
                        <text:p text:style-name="table_al">
                          <text:span text:style-name="nadrukvet">Licht tot zwaar</text:span>
                        </text:p>
                      </table:table-cell>
                      <table:table-cell table:style-name="cell_frame_all" table:number-rows-spanned="1" table:number-columns-spanned="1">
                        <text:p text:style-name="table_al">Maatwerk </text:p>
                      </table:table-cell>
                      <table:table-cell table:style-name="cell_frame_all" table:number-rows-spanned="1" table:number-columns-spanned="1">
                        <text:p text:style-name="table_al">Maatwerk</text:p>
                      </table:table-cell>
                      <table:table-cell table:style-name="cell_frame_all" table:number-rows-spanned="1" table:number-columns-spanned="1">
                        <text:p text:style-name="table_al">Maatwerk</text:p>
                      </table:table-cell>
                    </table:table-row>
                  </table:table>
                  <text:p text:style-name="table_bottom"/>
                </text:section>
              </text:section>
            </text:section>
            <text:p text:style-name="hoofdstuk_bottom"/>
          </text:section>
        </text:section>
        <text:section text:name="regeling-sluiting_id1-3-2-3" text:style-name="regeling-sluiting">
          <text:section text:name="ondertekening_id1-3-2-3-1">
            <text:p><text:span text:style-name="functie">Aldus vastgesteld op 10 augustus 2026. </text:span></text:p>
          </text:section>
          <text:section text:name="ondertekening_id1-3-2-3-2">
            <text:p><text:span text:style-name="functie"/></text:p>
            <text:p><text:span text:style-name="functie">De burgemeester</text:span></text:p>
            <text:p><text:span text:style-name="functie">David Moolenburgh</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63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andvoort</meta:user-defined>
    <meta:user-defined meta:name="OVERHEID.Informatietype/DC.type">officiële publicatie</meta:user-defined>
    <meta:user-defined meta:name="OVERHEIDop.Rubriek/DC.type">beleidsregel</meta:user-defined>
    <meta:user-defined meta:name="OVERHEID.Gemeente/DCTERMS.publisher">Zandvoort</meta:user-defined>
    <meta:user-defined meta:name="OVERHEID.Gemeente/OVERHEID.authority">Zandvoort</meta:user-defined>
    <meta:user-defined meta:name="OVERHEID.TaxonomieBeleidsagendaDecentraal/OVERHEID.category">Openbare orde en veiligheid | Organisatie en beleid</meta:user-defined>
    <meta:user-defined meta:name="DC.source">artikel 174 van de Gemeentewet]|[1.0:c:BWBR0005416&amp;artikel=174&amp;g=2026-06-04</meta:user-defined>
    <meta:user-defined meta:name="DCTERMS.alternative">Handhavingsstrategie Evenementen Zandvoort</meta:user-defined>
    <dc:language>nl</dc:language>
    <meta:user-defined meta:name="OVERHEIDop.locatietype/OVERHEIDop.gebiedsmarkering">Gemeente</meta:user-defined>
    <meta:user-defined meta:name="DC.title">Handhavingsstrategie Evenementen Zandvoort</meta:user-defined>
    <meta:user-defined meta:name="DCTERMS.W3CDTF/DCTERMS.available">2026-08-21</meta:user-defined>
    <meta:user-defined meta:name="DCTERMS.W3CDTF/OVERHEIDop.jaargang">2026</meta:user-defined>
    <meta:user-defined meta:name="OVERHEIDop.publicationIssue">396351</meta:user-defined>
    <meta:user-defined meta:name="OVERHEIDop.betreftRegeling">CVDR765701_1</meta:user-defined>
    <meta:user-defined meta:name="xs:date/OVERHEIDop.startdatum">2026-08-22</meta:user-defined>
    <meta:user-defined meta:name="OVERHEIDop.GmbID/DC.identifier">gmb-2026-396351</meta:user-defined>
    <meta:user-defined meta:name="OVERHEIDop.versieInformatie"/>
  </office:meta>
</office:document-meta>
</file>